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258000001768917A31E.png"/>
  <manifest:file-entry manifest:media-type="" manifest:full-path="Pictures/"/>
  <manifest:file-entry manifest:media-type="application/binary" manifest:full-path="layout-cache"/>
  <manifest:file-entry manifest:media-type="application/x-openoffice-gdimetafile;windows_formatname=&quot;GDIMetaFile&quot;" manifest:full-path="ObjectReplacements/Object 10"/>
  <manifest:file-entry manifest:media-type="application/x-openoffice-gdimetafile;windows_formatname=&quot;GDIMetaFile&quot;" manifest:full-path="ObjectReplacements/Object 11"/>
  <manifest:file-entry manifest:media-type="application/x-openoffice-gdimetafile;windows_formatname=&quot;GDIMetaFile&quot;" manifest:full-path="ObjectReplacements/Object 13"/>
  <manifest:file-entry manifest:media-type="application/x-openoffice-gdimetafile;windows_formatname=&quot;GDIMetaFile&quot;" manifest:full-path="ObjectReplacements/Object 14"/>
  <manifest:file-entry manifest:media-type="application/x-openoffice-gdimetafile;windows_formatname=&quot;GDIMetaFile&quot;" manifest:full-path="ObjectReplacements/Object 15"/>
  <manifest:file-entry manifest:media-type="application/x-openoffice-gdimetafile;windows_formatname=&quot;GDIMetaFile&quot;" manifest:full-path="ObjectReplacements/Object 16"/>
  <manifest:file-entry manifest:media-type="application/x-openoffice-gdimetafile;windows_formatname=&quot;GDIMetaFile&quot;" manifest:full-path="ObjectReplacements/Object 17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wmf;windows_formatname=&quot;Image WMF&quot;" manifest:full-path="ObjectReplacements/ObjBFFFDBD6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wmf;windows_formatname=&quot;Image WMF&quot;" manifest:full-path="ObjectReplacements/ObjBFFFDBD8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application/x-openoffice-gdimetafile;windows_formatname=&quot;GDIMetaFile&quot;" manifest:full-path="ObjectReplacements/Object 9"/>
  <manifest:file-entry manifest:media-type="" manifest:full-path="ObjectReplacements/"/>
  <manifest:file-entry manifest:media-type="text/xml" manifest:full-path="content.xml"/>
  <manifest:file-entry manifest:media-type="text/xml" manifest:full-path="Object 10/content.xml"/>
  <manifest:file-entry manifest:media-type="text/xml" manifest:full-path="Object 10/settings.xml"/>
  <manifest:file-entry manifest:media-type="application/vnd.oasis.opendocument.formula" manifest:full-path="Object 10/"/>
  <manifest:file-entry manifest:media-type="text/xml" manifest:full-path="Object 11/content.xml"/>
  <manifest:file-entry manifest:media-type="text/xml" manifest:full-path="Object 11/settings.xml"/>
  <manifest:file-entry manifest:media-type="application/vnd.oasis.opendocument.formula" manifest:full-path="Object 11/"/>
  <manifest:file-entry manifest:media-type="text/xml" manifest:full-path="Object 13/content.xml"/>
  <manifest:file-entry manifest:media-type="text/xml" manifest:full-path="Object 13/settings.xml"/>
  <manifest:file-entry manifest:media-type="application/vnd.oasis.opendocument.formula" manifest:full-path="Object 13/"/>
  <manifest:file-entry manifest:media-type="text/xml" manifest:full-path="Object 14/content.xml"/>
  <manifest:file-entry manifest:media-type="text/xml" manifest:full-path="Object 14/settings.xml"/>
  <manifest:file-entry manifest:media-type="application/vnd.oasis.opendocument.formula" manifest:full-path="Object 14/"/>
  <manifest:file-entry manifest:media-type="text/xml" manifest:full-path="styles.xml"/>
  <manifest:file-entry manifest:media-type="text/xml" manifest:full-path="Object 15/content.xml"/>
  <manifest:file-entry manifest:media-type="text/xml" manifest:full-path="Object 15/settings.xml"/>
  <manifest:file-entry manifest:media-type="application/vnd.oasis.opendocument.formula" manifest:full-path="Object 15/"/>
  <manifest:file-entry manifest:media-type="text/xml" manifest:full-path="Object 16/content.xml"/>
  <manifest:file-entry manifest:media-type="text/xml" manifest:full-path="Object 16/settings.xml"/>
  <manifest:file-entry manifest:media-type="application/vnd.oasis.opendocument.formula" manifest:full-path="Object 16/"/>
  <manifest:file-entry manifest:media-type="text/xml" manifest:full-path="Object 17/content.xml"/>
  <manifest:file-entry manifest:media-type="text/xml" manifest:full-path="Object 17/settings.xml"/>
  <manifest:file-entry manifest:media-type="application/vnd.oasis.opendocument.formula" manifest:full-path="Object 17/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full-path="Object 1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full-path="Object 2/"/>
  <manifest:file-entry manifest:media-type="application/vnd.sun.star.oleobject" manifest:full-path="ObjBFFFDBD6"/>
  <manifest:file-entry manifest:media-type="text/xml" manifest:full-path="Object 3/content.xml"/>
  <manifest:file-entry manifest:media-type="text/xml" manifest:full-path="Object 3/settings.xml"/>
  <manifest:file-entry manifest:media-type="application/vnd.oasis.opendocument.formula" manifest:full-path="Object 3/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full-path="Object 4/"/>
  <manifest:file-entry manifest:media-type="application/vnd.sun.star.oleobject" manifest:full-path="ObjBFFFDBD8"/>
  <manifest:file-entry manifest:media-type="text/xml" manifest:full-path="Object 5/content.xml"/>
  <manifest:file-entry manifest:media-type="text/xml" manifest:full-path="Object 5/settings.xml"/>
  <manifest:file-entry manifest:media-type="application/vnd.oasis.opendocument.formula" manifest:full-path="Object 5/"/>
  <manifest:file-entry manifest:media-type="text/xml" manifest:full-path="Object 6/content.xml"/>
  <manifest:file-entry manifest:media-type="text/xml" manifest:full-path="Object 6/settings.xml"/>
  <manifest:file-entry manifest:media-type="application/vnd.oasis.opendocument.formula" manifest:full-path="Object 6/"/>
  <manifest:file-entry manifest:media-type="text/xml" manifest:full-path="Object 7/content.xml"/>
  <manifest:file-entry manifest:media-type="text/xml" manifest:full-path="Object 7/settings.xml"/>
  <manifest:file-entry manifest:media-type="application/vnd.oasis.opendocument.formula" manifest:full-path="Object 7/"/>
  <manifest:file-entry manifest:media-type="text/xml" manifest:full-path="Object 8/content.xml"/>
  <manifest:file-entry manifest:media-type="text/xml" manifest:full-path="Object 8/settings.xml"/>
  <manifest:file-entry manifest:media-type="application/vnd.oasis.opendocument.formula" manifest:full-path="Object 8/"/>
  <manifest:file-entry manifest:media-type="text/xml" manifest:full-path="Object 9/content.xml"/>
  <manifest:file-entry manifest:media-type="text/xml" manifest:full-path="Object 9/settings.xml"/>
  <manifest:file-entry manifest:media-type="application/vnd.oasis.opendocument.formula" manifest:full-path="Object 9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" svg:font-family="OpenSymbol" style:font-adornments="Normal" style:font-pitch="variable"/>
    <style:font-face style:name="Arial" svg:font-family="Arial" style:font-family-generic="swiss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automatic-styles>
    <style:style style:name="P1" style:family="paragraph" style:parent-style-name="Standard">
      <style:text-properties fo:font-size="10pt" fo:language="zxx" fo:country="none" style:font-size-asian="10pt" style:language-asian="zxx" style:country-asian="none"/>
    </style:style>
    <style:style style:name="P2" style:family="paragraph" style:parent-style-name="TexteNormal">
      <style:text-properties fo:color="#996600"/>
    </style:style>
    <style:style style:name="P3" style:family="paragraph" style:parent-style-name="Standard" style:list-style-name="L1"/>
    <style:style style:name="P4" style:family="paragraph" style:parent-style-name="TexteNormal" style:list-style-name="L2"/>
    <style:style style:name="P5" style:family="paragraph" style:parent-style-name="TexteNormal">
      <style:paragraph-properties fo:padding="0.049cm" fo:border="0.002cm solid #000000" style:shadow="none"/>
    </style:style>
    <style:style style:name="P6" style:family="paragraph" style:parent-style-name="TitreExo" style:master-page-name="PageCours">
      <style:paragraph-properties style:page-number="auto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style:font-name="OpenSymbol" style:font-name-complex="Arial"/>
    </style:style>
    <style:style style:name="fr1" style:family="graphic" style:parent-style-name="Graphics">
      <style:graphic-properties fo:margin-left="0cm" fo:margin-right="0.499cm" style:wrap="right" style:number-wrapped-paragraphs="no-limit" style:wrap-contour="false"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OLE">
      <style:graphic-properties style:wrap="parallel" style:number-wrapped-paragraphs="no-limit" style:wrap-contour="false" style:vertical-pos="from-top" style:vertical-rel="paragraph" style:horizontal-pos="from-left" style:horizontal-rel="paragraph" fo:padding="0.026cm" fo:border="none" draw:ole-draw-aspect="1" draw:visible-area-top="0cm" draw:visible-area-width="5.693cm" draw:visible-area-height="5.587cm"/>
    </style:style>
    <style:style style:name="fr3" style:family="graphic" style:parent-style-name="Formula">
      <style:graphic-properties style:vertical-pos="middle" style:vertical-rel="text" style:horizontal-pos="from-left" style:horizontal-rel="paragraph-content" draw:ole-draw-aspect="1"/>
    </style:style>
    <style:style style:name="fr4" style:family="graphic" style:parent-style-name="OLE">
      <style:graphic-properties style:wrap="parallel" style:number-wrapped-paragraphs="no-limit" style:wrap-contour="false" style:vertical-pos="from-top" style:vertical-rel="paragraph-content" style:horizontal-pos="from-left" style:horizontal-rel="paragraph-content" fo:padding="0.026cm" fo:border="none" draw:ole-draw-aspect="1" draw:visible-area-top="0cm" draw:visible-area-width="3.538cm" draw:visible-area-height="3.679cm"/>
    </style:style>
    <text:list-style style:name="L1">
      <text:list-level-style-number text:level="1" text:style-name="Numbering_20_Symbols" style:num-suffix=")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L2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Triangles – Exercices</text:p>
      <text:list text:style-name="Outline">
        <text:list-item>
          <text:h text:style-name="Niveau1" text:outline-level="1">Triangles isométriques</text:h>
          <text:list>
            <text:list-item>
              <text:h text:style-name="Niveau2" text:outline-level="2">Exercice 1</text:h>
            </text:list-item>
          </text:list>
        </text:list-item>
      </text:list>
      <text:p text:style-name="P1"><draw:frame draw:style-name="fr2" draw:name="Objet6" text:anchor-type="paragraph" svg:x="0.097cm" svg:y="0.355cm" svg:width="4.26cm" svg:height="4.179cm" draw:z-index="0"><draw:object-ole xlink:href="./ObjBFFFDBD6" xlink:type="simple" xlink:show="embed" xlink:actuate="onLoad"/><draw:image xlink:href="./ObjectReplacements/ObjBFFFDBD6" xlink:type="simple" xlink:show="embed" xlink:actuate="onLoad"/></draw:frame></text:p>
      <text:p text:style-name="Standard"/>
      <text:p text:style-name="TexteNormal">ABC est un triangle.</text:p>
      <text:p text:style-name="TexteNormal">On construit les triangles ABD et ACE rectangles et isocèles en A.</text:p>
      <text:p text:style-name="TexteNormal">Montrer que les segments [BE] et [CD] ont même longueur.</text:p>
      <text:p text:style-name="Standard"/>
      <text:p text:style-name="Standard"/>
      <text:p text:style-name="Standard"/>
      <text:p text:style-name="Standard"/>
      <text:p text:style-name="Standard"/>
      <text:p text:style-name="TexteNormal">1-Bis même chose avec des triangles équilatéraux au lieu des triangles rectangles et isocèles.</text:p>
      <text:p text:style-name="Standard"/>
      <text:list text:style-name="Outline" text:continue-numbering="true">
        <text:list-item>
          <text:list text:continue-numbering="true">
            <text:list-item>
              <text:h text:style-name="Niveau2" text:outline-level="2">Exercice 2</text:h>
            </text:list-item>
          </text:list>
        </text:list-item>
      </text:list>
      <text:p text:style-name="TexteNormal">ABC est un triangle rectangle et isocèle en A.</text:p>
      <text:p text:style-name="TexteNormal">I est le milieu de [BC].</text:p>
      <text:p text:style-name="TexteNormal">L et K sont des points situés respectivement sur [AB] et sur [AC] tels que AL = CK.</text:p>
      <text:p text:style-name="TexteNormal">Montrer que LIK est un triangle rectangle et isocèle en I.</text:p>
      <text:p text:style-name="TexteNormal"><text:s/>ou</text:p>
      <text:p text:style-name="TexteNormal">ABC est un triangle isocèle rectangle en A, I est le milieu de [BC].</text:p>
      <text:p text:style-name="TexteNormal">On choisit un point P quelconque sur [BC] et on appelle M et N ses projections orthogonales sur [AB] et [AC].</text:p>
      <text:p text:style-name="TexteNormal">Démontrer que NMI est rectangle et isocèle en I.</text:p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xercice 3</text:h>
            </text:list-item>
          </text:list>
        </text:list-item>
      </text:list>
      <text:p text:style-name="TexteNormal">ABC est un triangle équilatéral inscrit dans un cercle de centre O.</text:p>
      <text:p text:style-name="TexteNormal">M est un point de l'arc AB.</text:p>
      <text:p text:style-name="TexteNormal">N est le point de [MC] tel que MB = MN.</text:p>
      <text:p text:style-name="TexteNormal">a) Démontrer que MNB est équilatéral.</text:p>
      <text:p text:style-name="TexteNormal">b) Démontrer que <draw:frame draw:style-name="fr3" draw:name="Objet11" text:anchor-type="as-char" svg:width="2.378cm" svg:height="0.501cm" draw:z-index="9"><draw:object xlink:href="./Object 10" xlink:type="simple" xlink:show="embed" xlink:actuate="onLoad"/><draw:image xlink:href="./ObjectReplacements/Object 10" xlink:type="simple" xlink:show="embed" xlink:actuate="onLoad"/></draw:frame></text:p>
      <text:p text:style-name="TexteNormal">c) Démontrer que <draw:frame draw:style-name="fr3" draw:name="Objet12" text:anchor-type="as-char" svg:width="2.378cm" svg:height="0.501cm" draw:z-index="10"><draw:object xlink:href="./Object 11" xlink:type="simple" xlink:show="embed" xlink:actuate="onLoad"/><draw:image xlink:href="./ObjectReplacements/Object 11" xlink:type="simple" xlink:show="embed" xlink:actuate="onLoad"/></draw:frame></text:p>
      <text:p text:style-name="TexteNormal">d) En déduire que les triangles MAB et BNC sont isométriques.</text:p>
      <text:p text:style-name="TexteNormal">e) Montrer que MA + MB = MC</text:p>
      <text:p text:style-name="Standard"/>
      <text:list text:style-name="Outline" text:continue-numbering="true">
        <text:list-item>
          <text:list text:continue-numbering="true">
            <text:list-item>
              <text:h text:style-name="Niveau2" text:outline-level="2">Exercice 4</text:h>
            </text:list-item>
          </text:list>
        </text:list-item>
      </text:list>
      <text:p text:style-name="Standard"><draw:frame draw:style-name="fr4" draw:name="Objet91" text:anchor-type="paragraph" svg:x="-0.062cm" svg:y="0.157cm" svg:width="2.646cm" svg:height="2.752cm" draw:z-index="1"><draw:object-ole xlink:href="./ObjBFFFDBD8" xlink:type="simple" xlink:show="embed" xlink:actuate="onLoad"/><draw:image xlink:href="./ObjectReplacements/ObjBFFFDBD8" xlink:type="simple" xlink:show="embed" xlink:actuate="onLoad"/></draw:frame></text:p>
      <text:p text:style-name="TexteNormal">OAB est un triangle rectangle en A.</text:p>
      <text:p text:style-name="TexteNormal">La bissectrice de l'angle <text:s/>coupe [AB] en E.</text:p>
      <text:p text:style-name="TexteNormal">La perpendiculaire à (OE) passant par E coupe (OB) en F.</text:p>
      <text:p text:style-name="TexteNormal">Les triangles OAE et OEF sont-ils isométriques ?</text:p>
      <text:p text:style-name="TexteNormal"/>
      <text:p text:style-name="Standard"/>
      <text:p text:style-name="Standard"/>
      <text:list text:style-name="Outline" text:continue-numbering="true">
        <text:list-item>
          <text:list text:continue-numbering="true">
            <text:list-item>
              <text:h text:style-name="Niveau2" text:outline-level="2">Exercice 5</text:h>
            </text:list-item>
          </text:list>
        </text:list-item>
      </text:list>
      <text:p text:style-name="TexteNormal"><text:soft-page-break/>ABCD est un carré. E est un point de [AB] et F est un point de [BC] tel que AE = BF.</text:p>
      <text:p text:style-name="TexteNormal">a) Montrer que EC = FD. </text:p>
      <text:p text:style-name="TexteNormal">b) On appelle <text:span text:style-name="T1">x</text:span> la mesure de l'angle <draw:frame draw:style-name="fr3" draw:name="Objet8" text:anchor-type="as-char" svg:width="1.046cm" svg:height="0.501cm" draw:z-index="11"><draw:object xlink:href="./Object 7" xlink:type="simple" xlink:show="embed" xlink:actuate="onLoad"/><draw:image xlink:href="./ObjectReplacements/Object 7" xlink:type="simple" xlink:show="embed" xlink:actuate="onLoad"/></draw:frame>. Exprimer en fonction de <text:span text:style-name="T1">x</text:span> les mesures des angles <draw:frame draw:style-name="fr3" draw:name="Objet9" text:anchor-type="as-char" svg:width="1.069cm" svg:height="0.501cm" draw:z-index="12"><draw:object xlink:href="./Object 8" xlink:type="simple" xlink:show="embed" xlink:actuate="onLoad"/><draw:image xlink:href="./ObjectReplacements/Object 8" xlink:type="simple" xlink:show="embed" xlink:actuate="onLoad"/></draw:frame> et <draw:frame draw:style-name="fr3" draw:name="Objet10" text:anchor-type="as-char" svg:width="1.025cm" svg:height="0.501cm" draw:z-index="13"><draw:object xlink:href="./Object 9" xlink:type="simple" xlink:show="embed" xlink:actuate="onLoad"/><draw:image xlink:href="./ObjectReplacements/Object 9" xlink:type="simple" xlink:show="embed" xlink:actuate="onLoad"/></draw:frame>. En déduire que (EC) et (FD) sont perpendiculaires.</text:p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xercice 6</text:h>
            </text:list-item>
          </text:list>
        </text:list-item>
      </text:list>
      <text:p text:style-name="TexteNormal"><draw:frame draw:style-name="fr1" draw:name="Image1" text:anchor-type="paragraph" svg:x="0.295cm" svg:y="0cm" svg:width="8.426cm" svg:height="5.41cm" draw:z-index="8"><draw:image xlink:href="Pictures/1000000000000258000001768917A31E.png" xlink:type="simple" xlink:show="embed" xlink:actuate="onLoad"/></draw:frame></text:p>
      <text:p text:style-name="TexteNormal">ABC et ADE sont deux triangles équilatéraux disposés comme sur la figure.</text:p>
      <text:p text:style-name="TexteNormal"/>
      <text:p text:style-name="TexteNormal">a) Montrer que BD = CE.</text:p>
      <text:p text:style-name="TexteNormal">b) Ce résultat est-il encore vrai si ABC et ADE sont simplement isocèles en A.</text:p>
      <text:p text:style-name="TexteNormal"/>
      <text:p text:style-name="TexteNormal"/>
      <text:p text:style-name="TexteNormal"/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xercice 7</text:h>
            </text:list-item>
          </text:list>
        </text:list-item>
      </text:list>
      <text:p text:style-name="TexteNormal">Soit ABC un triangle. On appelle H le pied de la hauteur issue de A, M le milieu de [BC], D le symétrique de A par rapport à H et E le symétrique de A par rapport à M.</text:p>
      <text:p text:style-name="TexteNormal">Les droites (BD) et (CE) se coupent en un point P.</text:p>
      <text:p text:style-name="TexteNormal">a) Quelle est la nature des triangles ABD et ACD ?</text:p>
      <text:p text:style-name="TexteNormal">b) Quelle est la nature du quadrilatère ABEC ?</text:p>
      <text:p text:style-name="TexteNormal">c) Comparer les triangles BCD et BCE. </text:p>
      <text:p text:style-name="TexteNormal">d) Démontrer que les triangles PBC et PDE sont isocèles et que (PM) est la médiatrice de [BC] et de [DE].</text:p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xercice 8</text:h>
            </text:list-item>
          </text:list>
        </text:list-item>
      </text:list>
      <text:p text:style-name="TexteNormal">Soit ABC un triangle. On appelle I le milieu de [BC], P la projection orthogonale de B sur (AI) et Q la projection orthogonale de C sur (AI).</text:p>
      <text:p text:style-name="TexteNormal">a) Comparer les triangles BIP et CIQ.</text:p>
      <text:p text:style-name="TexteNormal">b) Les droites (CP) et (BQ) sont elles parallèles ?</text:p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xercice 9</text:h>
            </text:list-item>
          </text:list>
        </text:list-item>
      </text:list>
      <text:p text:style-name="TexteNormal">ABCD est un parallélogramme. BCE et DCF sont des triangles équilatéraux extérieurs au parallélogramme.</text:p>
      <text:p text:style-name="TexteNormal">Démontrer que AEF est un triangle isocèle en A.</text:p>
      <text:p text:style-name="TexteNormal"/>
      <text:p text:style-name="TexteNormal"/>
      <text:p text:style-name="TexteNormal"/>
      <text:p text:style-name="TexteNormal"/>
      <text:list text:style-name="Outline" text:continue-numbering="true">
        <text:list-item>
          <text:h text:style-name="Niveau1" text:outline-level="1">Triangles semblables</text:h>
          <text:list>
            <text:list-item>
              <text:h text:style-name="Niveau2" text:outline-level="2">Exercice 1</text:h>
            </text:list-item>
          </text:list>
        </text:list-item>
      </text:list>
      <text:p text:style-name="TexteNormal">Deux cordes [AB] et [CD] d'un cercle se coupent en I.</text:p>
      <text:p text:style-name="TexteNormal">a) Montrer que les triangles AID et BIC sont semblables.</text:p>
      <text:p text:style-name="TexteNormal">b) En déduire que IB <text:span text:style-name="T2">×</text:span> IA = IC <text:span text:style-name="T2">×</text:span> ID.</text:p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<text:soft-page-break/>Exercice 2</text:h>
            </text:list-item>
          </text:list>
        </text:list-item>
      </text:list>
      <text:p text:style-name="TexteNormal">Construire un triangle ILM tel que IM = 12, ML = 30 et IL = 36, puis le point K situé du même côté que I par rapport à (LM) et tel que KM = 10 et LK = 25.</text:p>
      <text:p text:style-name="TexteNormal">a) Que remarque-t-on à propos du point K ?</text:p>
      <text:p text:style-name="TexteNormal">b) Montrer que les triangles IML et MKL sont semblables.</text:p>
      <text:p text:style-name="TexteNormal">c) Préciser les angles égaux de ces triangles.</text:p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xercice 3</text:h>
            </text:list-item>
          </text:list>
        </text:list-item>
      </text:list>
      <text:p text:style-name="TexteNormal">ABCD est un carré de côté 6 cm. E est le point de [AB] tel que AE = 2 cm. La perpendiculaire à (DE) passant par E coupe (BC) en F.</text:p>
      <text:p text:style-name="TexteNormal">1. Montrer que les triangles ADE et EBF sont semblables.</text:p>
      <text:p text:style-name="TexteNormal">2. Calculer BF.</text:p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xercice 4</text:h>
            </text:list-item>
          </text:list>
        </text:list-item>
      </text:list>
      <text:p text:style-name="TexteNormal">I est le milieu d'un segment [AB].</text:p>
      <text:p text:style-name="TexteNormal">C est un point de la parpendiculaire à (AB) passant par A.</text:p>
      <text:p text:style-name="TexteNormal">La perpendiculaire à (IC) passant par I et la perpendiculaire à (AB) passant par B se coupent en D.</text:p>
      <text:p text:style-name="TexteNormal">a) Montrer que les triangles AIC et BDI sont semblables.</text:p>
      <text:p text:style-name="TexteNormal">b) En déduire que AI <text:span text:style-name="T2">×</text:span> IC = AC <text:span text:style-name="T2">×</text:span> ID.</text:p>
      <text:p text:style-name="TexteNormal">c) Calculer ID lorsque AB = 8 et AC = 5.</text:p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xercice 5</text:h>
            </text:list-item>
          </text:list>
        </text:list-item>
      </text:list>
      <text:p text:style-name="TexteNormal">ABC est un triangle ayant 3 angles aigus. On appelle I le pied de la hauteur issue de B et J le pied de la hauteur issue de C.</text:p>
      <text:p text:style-name="TexteNormal">a) Montrer que les points B, C, I et J se trouvent sur un même cercle.</text:p>
      <text:p text:style-name="TexteNormal">b) Montrer que <draw:frame draw:style-name="fr3" draw:name="Objet14" text:anchor-type="as-char" svg:width="1.856cm" svg:height="0.501cm" draw:z-index="14"><draw:object xlink:href="./Object 13" xlink:type="simple" xlink:show="embed" xlink:actuate="onLoad"/><draw:image xlink:href="./ObjectReplacements/Object 13" xlink:type="simple" xlink:show="embed" xlink:actuate="onLoad"/></draw:frame>.</text:p>
      <text:p text:style-name="TexteNormal">c) Montrer que les triangles ABC et AIJ sont semblables.</text:p>
      <text:p text:style-name="TexteNormal">d) En déduire que AI <text:span text:style-name="T2">×</text:span> AC = AJ <text:span text:style-name="T2">×</text:span> AB.</text:p>
      <text:p text:style-name="TexteNormal"/>
      <text:list text:style-name="Outline" text:continue-numbering="true">
        <text:list-item>
          <text:list text:continue-numbering="true">
            <text:list-item>
              <text:h text:style-name="Niveau2" text:outline-level="2">Exercice 6</text:h>
            </text:list-item>
          </text:list>
        </text:list-item>
      </text:list>
      <text:p text:style-name="Standard">ABCD est un parallélogramme tel que AB=2 et AD=6.</text:p>
      <text:p text:style-name="Standard">M est le point du côté [BC] tel que BM = 4.</text:p>
      <text:p text:style-name="Standard">La droite (AM) coupe la droite (CD) en N.</text:p>
      <text:list text:style-name="L1">
        <text:list-item>
          <text:p text:style-name="P3">Montrer que les triangles ABM et AND sont semblables.</text:p>
        </text:list-item>
        <text:list-item>
          <text:p text:style-name="P3">En déduire la longueur du segment [DN].</text:p>
        </text:list-item>
        <text:list-item>
          <text:p text:style-name="P3">Par quel nombre faut-il multiplier l'aire de ABM pour trouver l'aire de AND ?</text:p>
        </text:list-item>
      </text:list>
      <text:p text:style-name="Standard"/>
      <text:list text:style-name="Outline" text:continue-numbering="true">
        <text:list-item>
          <text:list text:continue-numbering="true">
            <text:list-item>
              <text:h text:style-name="Niveau2" text:outline-level="2">Exercice 7</text:h>
            </text:list-item>
          </text:list>
        </text:list-item>
      </text:list>
      <text:p text:style-name="TexteNormal">ABC est un triangle rectangle en A tel que AB = 6 et AC = 8.</text:p>
      <text:p text:style-name="TexteNormal">La médiatrice de [BC] coupe [BC] en E et [AC] en F.</text:p>
      <text:p text:style-name="TexteNormal">1. Faire la figure.</text:p>
      <text:p text:style-name="TexteNormal">2. Calculer l'aire du triangle ABC, puis la longueur du segment [EC].</text:p>
      <text:p text:style-name="TexteNormal">3. Montrer que les triangles ABC et EFC sont semblables.</text:p>
      <text:p text:style-name="TexteNormal">4. Le triangle EFC est une réduction du triangle ABC de rapport k. Déterminer la valeur de k.</text:p>
      <text:p text:style-name="TexteNormal">5. En déduire l'aire du triangle EFC en utilisant celle du triangle ABC.</text:p>
      <text:p text:style-name="TexteNormal">6. Calculer EF et en déduire l'aire du triangle EFC en utilisant les côtés EF et EC.</text:p>
      <text:p text:style-name="TexteNormal"/>
      <text:list text:style-name="Outline" text:continue-numbering="true">
        <text:list-item>
          <text:h text:style-name="Niveau1" text:outline-level="1"><text:soft-page-break/>Triangles semblables et bissectrice</text:h>
        </text:list-item>
      </text:list>
      <text:p text:style-name="TexteNormal">ABC est un triangle inscrit dans un cercle <text:span text:style-name="T1">C</text:span>.</text:p>
      <text:p text:style-name="TexteNormal">La bissectrice de l'angle <draw:frame draw:style-name="fr3" draw:name="Objet15" text:anchor-type="as-char" svg:width="1.087cm" svg:height="0.549cm" draw:z-index="15"><draw:object xlink:href="./Object 14" xlink:type="simple" xlink:show="embed" xlink:actuate="onLoad"/><draw:image xlink:href="./ObjectReplacements/Object 14" xlink:type="simple" xlink:show="embed" xlink:actuate="onLoad"/></draw:frame> coupe [BC] en I et le cercle <text:span text:style-name="T1">C</text:span> en A'.</text:p>
      <text:p text:style-name="TexteNormal">1) <text:s/>a) Démontrer que les triangles A'IC et A'AC sont semblables, puis en déduire que </text:p>
      <text:p text:style-name="TexteNormal">A'C² = IA' <text:span text:style-name="T2">×</text:span> AA'. </text:p>
      <text:p text:style-name="TexteNormal">b) Démontrer de même que A'B² = IA' <text:span text:style-name="T2">×</text:span> AA'.</text:p>
      <text:p text:style-name="TexteNormal">c) En déduire que BA' = CA'</text:p>
      <text:p text:style-name="TexteNormal">2) a) Démontrer que les triangles AA'B et ACI sont semblables, puis en déduire que <draw:frame draw:style-name="fr3" draw:name="Objet16" text:anchor-type="as-char" svg:width="2.011cm" svg:height="1.08cm" draw:z-index="16"><draw:object xlink:href="./Object 15" xlink:type="simple" xlink:show="embed" xlink:actuate="onLoad"/><draw:image xlink:href="./ObjectReplacements/Object 15" xlink:type="simple" xlink:show="embed" xlink:actuate="onLoad"/></draw:frame>.</text:p>
      <text:p text:style-name="TexteNormal">b) Démontrer de même que <draw:frame draw:style-name="fr3" draw:name="Objet17" text:anchor-type="as-char" svg:width="2.013cm" svg:height="1.08cm" draw:z-index="17"><draw:object xlink:href="./Object 16" xlink:type="simple" xlink:show="embed" xlink:actuate="onLoad"/><draw:image xlink:href="./ObjectReplacements/Object 16" xlink:type="simple" xlink:show="embed" xlink:actuate="onLoad"/></draw:frame>.</text:p>
      <text:p text:style-name="TexteNormal">c) En utilisant les deux égalités précédentes, montrer que <draw:frame draw:style-name="fr3" draw:name="Objet18" text:anchor-type="as-char" svg:width="1.782cm" svg:height="1.08cm" draw:z-index="18"><draw:object xlink:href="./Object 17" xlink:type="simple" xlink:show="embed" xlink:actuate="onLoad"/><draw:image xlink:href="./ObjectReplacements/Object 17" xlink:type="simple" xlink:show="embed" xlink:actuate="onLoad"/></draw:frame>.</text:p>
      <text:p text:style-name="TexteNormal">On a ainsi démontré le théorème : </text:p>
      <text:p text:style-name="P5"><text:span text:style-name="T1">Dans un triangle, la bissectrice d'un angle coupe le côté opposé proportionnellement aux deux côtés de l'angle</text:span></text:p>
      <text:p text:style-name="TexteNormal">3) Application numérique :</text:p>
      <text:p text:style-name="TexteNormal">On suppose que AB=7, BC=8 et CA=9.</text:p>
      <text:p text:style-name="TexteNormal">Préciser la position de I sur [BC] en calculant BI.</text:p>
      <text:p text:style-name="TexteNormal"/>
      <text:p text:style-name="TexteNormal"/>
      <text:list text:style-name="Outline" text:continue-numbering="true">
        <text:list-item>
          <text:h text:style-name="Niveau1" text:outline-level="1">Théorème de Ptolémée</text:h>
        </text:list-item>
      </text:list>
      <text:p text:style-name="Theoreme">Si <text:span text:style-name="T1">ABCD</text:span> est un quadrilatère quelconque inscrit dans un cercle, alors</text:p>
      <text:p text:style-name="Theoreme"><text:span text:style-name="T1">AC</text:span> <text:span text:style-name="T2">×</text:span> <text:span text:style-name="T1">BD</text:span> = <text:span text:style-name="T1">AB</text:span> <text:span text:style-name="T2">×</text:span> <text:span text:style-name="T1">CD</text:span> + <text:span text:style-name="T1">BC</text:span> <text:span text:style-name="T2">×</text:span> <text:span text:style-name="T1">AD</text:span>.</text:p>
      <text:p text:style-name="Theoreme">(le produit des diagonales est égal à la somme des produits des côtés opposés)</text:p>
      <text:p text:style-name="TexteNormal"/>
      <text:list text:style-name="L2">
        <text:list-item>
          <text:p text:style-name="P4">Construire le point <text:span text:style-name="T1">E</text:span> de [<text:span text:style-name="T1">AC</text:span>] tel que <draw:frame draw:style-name="fr3" draw:name="Objet1" text:anchor-type="as-char" svg:width="1.02cm" svg:height="0.51cm" draw:z-index="2"><draw:object xlink:href="./Object 1" xlink:type="simple" xlink:show="embed" xlink:actuate="onLoad"/><draw:image xlink:href="./ObjectReplacements/Object 1" xlink:type="simple" xlink:show="embed" xlink:actuate="onLoad"/></draw:frame>=<draw:frame draw:style-name="fr3" draw:name="Objet2" text:anchor-type="as-char" svg:width="1.071cm" svg:height="0.51cm" draw:z-index="3"><draw:object xlink:href="./Object 2" xlink:type="simple" xlink:show="embed" xlink:actuate="onLoad"/><draw:image xlink:href="./ObjectReplacements/Object 2" xlink:type="simple" xlink:show="embed" xlink:actuate="onLoad"/></draw:frame>. Montrer que <draw:frame draw:style-name="fr3" draw:name="Objet3" text:anchor-type="as-char" svg:width="1.064cm" svg:height="0.51cm" draw:z-index="4"><draw:object xlink:href="./Object 3" xlink:type="simple" xlink:show="embed" xlink:actuate="onLoad"/><draw:image xlink:href="./ObjectReplacements/Object 3" xlink:type="simple" xlink:show="embed" xlink:actuate="onLoad"/></draw:frame> = <draw:frame draw:style-name="fr3" draw:name="Objet4" text:anchor-type="as-char" svg:width="1.02cm" svg:height="0.51cm" draw:z-index="5"><draw:object xlink:href="./Object 4" xlink:type="simple" xlink:show="embed" xlink:actuate="onLoad"/><draw:image xlink:href="./ObjectReplacements/Object 4" xlink:type="simple" xlink:show="embed" xlink:actuate="onLoad"/></draw:frame>.</text:p>
        </text:list-item>
        <text:list-item>
          <text:p text:style-name="P4">Montrer que <draw:frame draw:style-name="fr3" draw:name="Objet5" text:anchor-type="as-char" svg:width="1.048cm" svg:height="0.51cm" draw:z-index="6"><draw:object xlink:href="./Object 5" xlink:type="simple" xlink:show="embed" xlink:actuate="onLoad"/><draw:image xlink:href="./ObjectReplacements/Object 5" xlink:type="simple" xlink:show="embed" xlink:actuate="onLoad"/></draw:frame> = <draw:frame draw:style-name="fr3" draw:name="Objet7" text:anchor-type="as-char" svg:width="1.025cm" svg:height="0.51cm" draw:z-index="7"><draw:object xlink:href="./Object 6" xlink:type="simple" xlink:show="embed" xlink:actuate="onLoad"/><draw:image xlink:href="./ObjectReplacements/Object 6" xlink:type="simple" xlink:show="embed" xlink:actuate="onLoad"/></draw:frame>.</text:p>
        </text:list-item>
        <text:list-item>
          <text:p text:style-name="P4">Qu'en déduit-on pour les triangles <text:span text:style-name="T1">ABD</text:span> et <text:span text:style-name="T1">BCE</text:span> ? </text:p>
        </text:list-item>
        <text:list-item>
          <text:p text:style-name="P4">Montrer que <text:span text:style-name="T1">BC</text:span> <text:span text:style-name="T2">×</text:span> <text:span text:style-name="T1">DA</text:span> = <text:span text:style-name="T1">CE</text:span> <text:span text:style-name="T2">×</text:span> <text:span text:style-name="T1">BD</text:span>.</text:p>
        </text:list-item>
        <text:list-item>
          <text:p text:style-name="P4">Montrer que les triangles <text:span text:style-name="T1">ABE</text:span> et <text:span text:style-name="T1">BCD</text:span> sont semblables. En déduire que <text:span text:style-name="T1">BA</text:span> <text:span text:style-name="T2">×</text:span> <text:span text:style-name="T1">DC</text:span> = <text:span text:style-name="T1">BD</text:span> <text:span text:style-name="T2">×</text:span> <text:span text:style-name="T1">AE</text:span>.</text:p>
        </text:list-item>
        <text:list-item>
          <text:p text:style-name="P4">Conclure.</text:p>
        </text:list-item>
      </text:list>
      <text:p text:style-name="TexteNormal">Application à la trigonométrie : en utilisant le théorème de Ptolémée, montrer que :</text:p>
      <text:p text:style-name="TexteNormal">sin(a – b) = sin(a)cos(b) – sin(b)cos(a).</text:p>
      <text:p text:style-name="TexteNormal"/>
      <text:p text:style-name="P2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" svg:font-family="OpenSymbol" style:font-adornments="Normal" style:font-pitch="variable"/>
    <style:font-face style:name="Arial" svg:font-family="Arial" style:font-family-generic="swiss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lr-tb"/>
      <style:text-properties fo:color="#000000" style:font-name="Times" fo:font-size="12pt" fo:language="fr" fo:country="FR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2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7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name="Times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style:font-name="Helvetica1" fo:font-size="8pt" fo:font-weight="norm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Times"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"/>
    </style:style>
    <style:style style:name="TitreCours" style:family="paragraph" style:next-style-name="TexteCourant" style:auto-update="true" style:class="text">
      <style:paragraph-properties fo:margin-top="0cm" fo:margin-bottom="0.499cm" fo:text-align="end" style:justify-single-word="false" fo:background-color="transparent" fo:padding="0cm" fo:border="none" style:shadow="none">
        <style:tab-stops/>
        <style:background-image/>
      </style:paragraph-properties>
      <style:text-properties fo:color="#808080" style:font-name="Helvetica2" fo:font-size="28pt" fo:font-weight="bold"/>
    </style:style>
    <style:style style:name="TexteCourant" style:family="paragraph" style:class="text">
      <style:paragraph-properties fo:margin-left="1cm" fo:margin-right="0cm" fo:text-indent="0cm" style:auto-text-indent="false"/>
      <style:text-properties fo:font-weight="normal"/>
    </style:style>
    <style:style style:name="Niveau1" style:family="paragraph" style:parent-style-name="TitreCours" style:next-style-name="TexteCourant" style:list-style-name="Outline" style:class="text" style:default-outline-level="1">
      <style:paragraph-properties fo:margin-top="0cm" fo:margin-bottom="0.3cm" fo:text-align="start" style:justify-single-word="false" fo:padding="0.049cm" fo:border-left="none" fo:border-right="none" fo:border-top="none" fo:border-bottom="0.035cm solid #808080" style:shadow="none"/>
      <style:text-properties fo:color="#000000" fo:font-size="15pt"/>
    </style:style>
    <style:style style:name="Niveau2" style:family="paragraph" style:parent-style-name="Niveau1" style:next-style-name="TexteCourant" style:list-style-name="Outline" style:class="text" style:default-outline-level="2">
      <style:paragraph-properties fo:padding="0cm" fo:border="none" style:shadow="none"/>
      <style:text-properties fo:font-size="13pt" fo:letter-spacing="0.014cm"/>
    </style:style>
    <style:style style:name="Niveau3" style:family="paragraph" style:parent-style-name="Niveau1" style:next-style-name="TexteCourant" style:list-style-name="Outline" style:class="text" style:default-outline-level="3">
      <style:paragraph-properties fo:margin-top="0cm" fo:margin-bottom="0.101cm" fo:padding="0cm" fo:border="none" style:shadow="none"/>
      <style:text-properties fo:font-size="11pt"/>
    </style:style>
    <style:style style:name="Theoreme" style:family="paragraph" style:parent-style-name="TexteCourant">
      <style:paragraph-properties fo:margin-left="1cm" fo:margin-right="0cm" fo:margin-top="0cm" fo:margin-bottom="0.101cm" fo:text-indent="0cm" style:auto-text-indent="false" fo:padding="0.199cm" fo:border-left="0.088cm solid #c0c0c0" fo:border-right="none" fo:border-top="none" fo:border-bottom="none"/>
    </style:style>
    <style:style style:name="PuceRemarque" style:family="paragraph" style:parent-style-name="TexteCourant">
      <style:paragraph-properties fo:margin-left="0.499cm" fo:margin-right="0cm" fo:text-indent="0cm" style:auto-text-indent="false"/>
    </style:style>
    <style:style style:name="TexteRemarque" style:family="paragraph" style:parent-style-name="TexteCourant">
      <style:paragraph-properties fo:margin-left="0.499cm" fo:margin-right="0cm" fo:text-indent="0cm" style:auto-text-indent="false"/>
    </style:style>
    <style:style style:name="TitreRemarque" style:family="paragraph" style:parent-style-name="TexteCourant" style:next-style-name="TexteRemarque">
      <style:paragraph-properties fo:margin-left="0.499cm" fo:margin-right="0cm" fo:text-indent="0cm" style:auto-text-indent="false"/>
      <style:text-properties fo:font-weight="bold"/>
    </style:style>
    <style:style style:name="TexteNormal" style:family="paragraph" style:parent-style-name="TexteCourant" style:class="text">
      <style:paragraph-properties fo:margin-left="0cm" fo:margin-right="0cm" fo:text-indent="0cm" style:auto-text-indent="false"/>
    </style:style>
    <style:style style:name="TitreExo" style:family="paragraph" style:parent-style-name="TitreCours" style:next-style-name="TexteNormal" style:auto-update="true" style:class="text">
      <style:text-properties fo:font-size="24pt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cm" fo:margin-right="0cm" style:wrap="parallel" style:number-wrapped-paragraphs="no-limit" style:wrap-contour="false" style:vertical-pos="middle" style:vertical-rel="text"/>
    </style:style>
    <style:style style:name="Formule1" style:family="graphic" style:parent-style-name="Formula" style:auto-update="true">
      <style:graphic-properties svg:width="2.078cm" fo:min-height="1.649cm" text:anchor-type="as-char" svg:y="0cm" fo:margin-left="0cm" fo:margin-right="0cm" style:vertical-pos="from-top" fo:background-color="transparent" style:background-transparency="100%">
        <style:background-image/>
        <style:columns fo:column-count="1" fo:column-gap="0cm"/>
      </style:graphic-properties>
    </style:style>
    <text:list-style style:name="Outline">
      <text:list-level-style-number text:level="1" style:num-suffix=". " style:num-format="A"/>
      <text:list-level-style-number text:level="2" style:num-format=""/>
      <text:list-level-style-number text:level="3" style:num-format=""/>
      <text:list-level-style-number text:level="4" style:num-format=""/>
      <text:list-level-style-number text:level="5" style:num-format=""/>
      <text:list-level-style-number text:level="6" style:num-format=""/>
      <text:list-level-style-number text:level="7" style:num-format=""/>
      <text:list-level-style-number text:level="8" style:num-format=""/>
      <text:list-level-style-number text:level="9" style:num-format=""/>
      <text:list-level-style-number text:level="10" style:num-format=""/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list-style style:name="MaPuce1">
      <text:list-level-style-bullet text:level="1" text:style-name="Bullet_20_Symbols" style:num-suffix="." text:bullet-char="•">
        <style:list-level-properties text:min-label-width="0.499cm"/>
        <style:text-properties style:font-name="StarSymbol"/>
      </text:list-level-style-bullet>
      <text:list-level-style-bullet text:level="2" text:style-name="Bullet_20_Symbols" style:num-suffix="." text:bullet-char="•">
        <style:list-level-properties text:space-before="0.501cm" text:min-label-width="0.499cm"/>
        <style:text-properties style:font-name="StarSymbol"/>
      </text:list-level-style-bullet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bullet text:level="4" text:style-name="Bullet_20_Symbols" style:num-suffix="." text:bullet-char="•">
        <style:list-level-properties text:space-before="1.501cm" text:min-label-width="0.499cm"/>
        <style:text-properties style:font-name="StarSymbol"/>
      </text:list-level-style-bullet>
      <text:list-level-style-bullet text:level="5" text:style-name="Bullet_20_Symbols" style:num-suffix="." text:bullet-char="•">
        <style:list-level-properties text:space-before="2cm" text:min-label-width="0.499cm"/>
        <style:text-properties style:font-name="StarSymbol"/>
      </text:list-level-style-bullet>
      <text:list-level-style-bullet text:level="6" text:style-name="Bullet_20_Symbols" style:num-suffix="." text:bullet-char="•">
        <style:list-level-properties text:space-before="2.501cm" text:min-label-width="0.499cm"/>
        <style:text-properties style:font-name="StarSymbol"/>
      </text:list-level-style-bullet>
      <text:list-level-style-bullet text:level="7" text:style-name="Bullet_20_Symbols" style:num-suffix="." text:bullet-char="•">
        <style:list-level-properties text:space-before="3.001cm" text:min-label-width="0.499cm"/>
        <style:text-properties style:font-name="StarSymbol"/>
      </text:list-level-style-bullet>
      <text:list-level-style-bullet text:level="8" text:style-name="Bullet_20_Symbols" style:num-suffix="." text:bullet-char="•">
        <style:list-level-properties text:space-before="3.502cm" text:min-label-width="0.499cm"/>
        <style:text-properties style:font-name="StarSymbol"/>
      </text:list-level-style-bullet>
      <text:list-level-style-bullet text:level="9" text:style-name="Bullet_20_Symbols" style:num-suffix="." text:bullet-char="•">
        <style:list-level-properties text:space-before="4.001cm" text:min-label-width="0.499cm"/>
        <style:text-properties style:font-name="StarSymbol"/>
      </text:list-level-style-bullet>
      <text:list-level-style-bullet text:level="10" text:style-name="Bullet_20_Symbols" style:num-suffix="." text:bullet-char="•">
        <style:list-level-properties text:space-before="4.502cm" text:min-label-width="0.499cm"/>
        <style:text-properties style:font-name="Star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pm1">
      <style:footer>
        <text:p text:style-name="Footer">KB <text:page-number text:select-page="current">4</text:page-number> sur <text:page-count>4</text:page-count></text:p>
      </style:footer>
    </style:master-page>
    <style:master-page style:name="Endnote" style:page-layout-name="pm2"/>
    <style:master-page style:name="PageCours" style:page-layout-name="pm3">
      <style:footer>
        <text:p text:style-name="Footer">KB <text:page-number text:select-page="current">4</text:page-number> sur <text:page-count>4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creation-date>2005-11-03T10:50:09</meta:creation-date>
    <dc:creator>Bruno K.</dc:creator>
    <dc:date>2009-05-11T15:36:23</dc:date>
    <dc:language>fr-FR</dc:language>
    <meta:editing-cycles>18</meta:editing-cycles>
    <meta:editing-duration>PT2H9M13S</meta:editing-duration>
    <meta:template xlink:type="simple" xlink:actuate="onRequest" xlink:href="/.openoffice/user/template/Cours%20de%20Maths.stw" xlink:title="Cours de Maths" meta:date="2006-09-08T09:58:37"/>
    <meta:user-defined meta:name="Info 1"/>
    <meta:user-defined meta:name="Info 2"/>
    <meta:user-defined meta:name="Info 3"/>
    <meta:user-defined meta:name="Info 4"/>
    <meta:document-statistic meta:table-count="0" meta:image-count="1" meta:object-count="18" meta:page-count="4" meta:paragraph-count="124" meta:word-count="1173" meta:character-count="6052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over math:accent="true">
      <math:mi math:fontstyle="italic">ABE</math:mi>
      <math:mo math:stretchy="false"></math:mo>
    </math:mover>
    <math:annotation math:encoding="StarMath 5.0">widehat ABE </math:annotation>
  </math:semantics>
</math:math>
</file>

<file path=Object 10/content.xml><?xml version="1.0" encoding="utf-8"?>
<!DOCTYPE math  PUBLIC '-//OpenOffice.org//DTD Modified W3C MathML 1.01//EN'  'math.dtd'>
<math:math xmlns:math="http://www.w3.org/1998/Math/MathML">
  <math:semantics>
    <math:mrow>
      <math:mover math:accent="true">
        <math:mtext>MAB</math:mtext>
        <math:mo math:stretchy="false"></math:mo>
      </math:mover>
      <math:mo math:stretchy="false">=</math:mo>
      <math:mover math:accent="true">
        <math:mtext>NCB</math:mtext>
        <math:mo math:stretchy="false"></math:mo>
      </math:mover>
    </math:mrow>
    <math:annotation math:encoding="StarMath 5.0">widehat "MAB" = widehat "NCB" </math:annotation>
  </math:semantics>
</math:math>
</file>

<file path=Object 11/content.xml><?xml version="1.0" encoding="utf-8"?>
<!DOCTYPE math  PUBLIC '-//OpenOffice.org//DTD Modified W3C MathML 1.01//EN'  'math.dtd'>
<math:math xmlns:math="http://www.w3.org/1998/Math/MathML">
  <math:semantics>
    <math:mrow>
      <math:mover math:accent="true">
        <math:mtext>NBC</math:mtext>
        <math:mo math:stretchy="false"></math:mo>
      </math:mover>
      <math:mo math:stretchy="false">=</math:mo>
      <math:mover math:accent="true">
        <math:mtext>MBA</math:mtext>
        <math:mo math:stretchy="false"></math:mo>
      </math:mover>
    </math:mrow>
    <math:annotation math:encoding="StarMath 5.0">widehat "NBC" = widehat "MBA"</math:annotation>
  </math:semantics>
</math:math>
</file>

<file path=Object 13/content.xml><?xml version="1.0" encoding="utf-8"?>
<!DOCTYPE math  PUBLIC '-//OpenOffice.org//DTD Modified W3C MathML 1.01//EN'  'math.dtd'>
<math:math xmlns:math="http://www.w3.org/1998/Math/MathML">
  <math:semantics>
    <math:mrow>
      <math:mover math:accent="true">
        <math:mtext>IJC</math:mtext>
        <math:mo math:stretchy="false"></math:mo>
      </math:mover>
      <math:mo math:stretchy="false">=</math:mo>
      <math:mover math:accent="true">
        <math:mtext>IBC</math:mtext>
        <math:mo math:stretchy="false"></math:mo>
      </math:mover>
    </math:mrow>
    <math:annotation math:encoding="StarMath 5.0">widehat "IJC" = widehat "IBC"</math:annotation>
  </math:semantics>
</math:math>
</file>

<file path=Object 14/content.xml><?xml version="1.0" encoding="utf-8"?>
<!DOCTYPE math  PUBLIC '-//OpenOffice.org//DTD Modified W3C MathML 1.01//EN'  'math.dtd'>
<math:math xmlns:math="http://www.w3.org/1998/Math/MathML">
  <math:semantics>
    <math:mover math:accent="true">
      <math:mtext>BAC</math:mtext>
      <math:mo math:stretchy="false">ˆ</math:mo>
    </math:mover>
    <math:annotation math:encoding="StarMath 5.0">widehat {"BAC"} </math:annotation>
  </math:semantics>
</math:math>
</file>

<file path=Object 15/content.xml><?xml version="1.0" encoding="utf-8"?>
<!DOCTYPE math  PUBLIC '-//OpenOffice.org//DTD Modified W3C MathML 1.01//EN'  'math.dtd'>
<math:math xmlns:math="http://www.w3.org/1998/Math/MathML">
  <math:semantics>
    <math:mrow>
      <math:mfrac>
        <math:mtext>BA'</math:mtext>
        <math:mtext>IC</math:mtext>
      </math:mfrac>
      <math:mo math:stretchy="false">=</math:mo>
      <math:mfrac>
        <math:mtext>AB</math:mtext>
        <math:mtext>AI</math:mtext>
      </math:mfrac>
    </math:mrow>
    <math:annotation math:encoding="StarMath 5.0">"BA'" over "IC" = "AB" over "AI"</math:annotation>
  </math:semantics>
</math:math>
</file>

<file path=Object 16/content.xml><?xml version="1.0" encoding="utf-8"?>
<!DOCTYPE math  PUBLIC '-//OpenOffice.org//DTD Modified W3C MathML 1.01//EN'  'math.dtd'>
<math:math xmlns:math="http://www.w3.org/1998/Math/MathML">
  <math:semantics>
    <math:mrow>
      <math:mfrac>
        <math:mtext>CA'</math:mtext>
        <math:mtext>IB</math:mtext>
      </math:mfrac>
      <math:mo math:stretchy="false">=</math:mo>
      <math:mfrac>
        <math:mtext>AC</math:mtext>
        <math:mtext>AI</math:mtext>
      </math:mfrac>
    </math:mrow>
    <math:annotation math:encoding="StarMath 5.0">"CA'" over "IB" = "AC" over "AI"</math:annotation>
  </math:semantics>
</math:math>
</file>

<file path=Object 17/content.xml><?xml version="1.0" encoding="utf-8"?>
<!DOCTYPE math  PUBLIC '-//OpenOffice.org//DTD Modified W3C MathML 1.01//EN'  'math.dtd'>
<math:math xmlns:math="http://www.w3.org/1998/Math/MathML">
  <math:semantics>
    <math:mrow>
      <math:mfrac>
        <math:mtext>IB</math:mtext>
        <math:mtext>IC</math:mtext>
      </math:mfrac>
      <math:mo math:stretchy="false">=</math:mo>
      <math:mfrac>
        <math:mtext>AB</math:mtext>
        <math:mtext>AC</math:mtext>
      </math:mfrac>
    </math:mrow>
    <math:annotation math:encoding="StarMath 5.0">"IB" over "IC" = "AB" over "AC"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over math:accent="true">
      <math:mi math:fontstyle="italic">DBC</math:mi>
      <math:mo math:stretchy="false"></math:mo>
    </math:mover>
    <math:annotation math:encoding="StarMath 5.0">widehat DBC</math:annotation>
  </math:semantics>
</math:math>
</file>

<file path=Object 3/content.xml><?xml version="1.0" encoding="utf-8"?>
<!DOCTYPE math  PUBLIC '-//OpenOffice.org//DTD Modified W3C MathML 1.01//EN'  'math.dtd'>
<math:math xmlns:math="http://www.w3.org/1998/Math/MathML">
  <math:semantics>
    <math:mover math:accent="true">
      <math:mi math:fontstyle="italic">ABD</math:mi>
      <math:mo math:stretchy="false"></math:mo>
    </math:mover>
    <math:annotation math:encoding="StarMath 5.0">widehat ABD</math:annotation>
  </math:semantics>
</math:math>
</file>

<file path=Object 4/content.xml><?xml version="1.0" encoding="utf-8"?>
<!DOCTYPE math  PUBLIC '-//OpenOffice.org//DTD Modified W3C MathML 1.01//EN'  'math.dtd'>
<math:math xmlns:math="http://www.w3.org/1998/Math/MathML">
  <math:semantics>
    <math:mover math:accent="true">
      <math:mi math:fontstyle="italic">EBC</math:mi>
      <math:mo math:stretchy="false"></math:mo>
    </math:mover>
    <math:annotation math:encoding="StarMath 5.0">widehat EBC</math:annotation>
  </math:semantics>
</math:math>
</file>

<file path=Object 5/content.xml><?xml version="1.0" encoding="utf-8"?>
<!DOCTYPE math  PUBLIC '-//OpenOffice.org//DTD Modified W3C MathML 1.01//EN'  'math.dtd'>
<math:math xmlns:math="http://www.w3.org/1998/Math/MathML">
  <math:semantics>
    <math:mover math:accent="true">
      <math:mi math:fontstyle="italic">BDA</math:mi>
      <math:mo math:stretchy="false"></math:mo>
    </math:mover>
    <math:annotation math:encoding="StarMath 5.0">widehat BDA</math:annotation>
  </math:semantics>
</math:math>
</file>

<file path=Object 6/content.xml><?xml version="1.0" encoding="utf-8"?>
<!DOCTYPE math  PUBLIC '-//OpenOffice.org//DTD Modified W3C MathML 1.01//EN'  'math.dtd'>
<math:math xmlns:math="http://www.w3.org/1998/Math/MathML">
  <math:semantics>
    <math:mover math:accent="true">
      <math:mi math:fontstyle="italic">BCE</math:mi>
      <math:mo math:stretchy="false"></math:mo>
    </math:mover>
    <math:annotation math:encoding="StarMath 5.0">widehat BCE</math:annotation>
  </math:semantics>
</math:math>
</file>

<file path=Object 7/content.xml><?xml version="1.0" encoding="utf-8"?>
<!DOCTYPE math  PUBLIC '-//OpenOffice.org//DTD Modified W3C MathML 1.01//EN'  'math.dtd'>
<math:math xmlns:math="http://www.w3.org/1998/Math/MathML">
  <math:semantics>
    <math:mover math:accent="true">
      <math:mtext>ECB</math:mtext>
      <math:mo math:stretchy="false"></math:mo>
    </math:mover>
    <math:annotation math:encoding="StarMath 5.0">widehat "ECB" </math:annotation>
  </math:semantics>
</math:math>
</file>

<file path=Object 8/content.xml><?xml version="1.0" encoding="utf-8"?>
<!DOCTYPE math  PUBLIC '-//OpenOffice.org//DTD Modified W3C MathML 1.01//EN'  'math.dtd'>
<math:math xmlns:math="http://www.w3.org/1998/Math/MathML">
  <math:semantics>
    <math:mover math:accent="true">
      <math:mtext>ECD</math:mtext>
      <math:mo math:stretchy="false"></math:mo>
    </math:mover>
    <math:annotation math:encoding="StarMath 5.0">widehat "ECD" </math:annotation>
  </math:semantics>
</math:math>
</file>

<file path=Object 9/content.xml><?xml version="1.0" encoding="utf-8"?>
<!DOCTYPE math  PUBLIC '-//OpenOffice.org//DTD Modified W3C MathML 1.01//EN'  'math.dtd'>
<math:math xmlns:math="http://www.w3.org/1998/Math/MathML">
  <math:semantics>
    <math:mover math:accent="true">
      <math:mtext>CDF</math:mtext>
      <math:mo math:stretchy="false"></math:mo>
    </math:mover>
    <math:annotation math:encoding="StarMath 5.0">widehat "CDF" </math:annotation>
  </math:semantics>
</math:math>
</file>