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ObjBFFFD51A/content.xml"/>
  <manifest:file-entry manifest:media-type="text/xml" manifest:full-path="ObjBFFFD51A/settings.xml"/>
  <manifest:file-entry manifest:media-type="application/vnd.oasis.opendocument.formula" manifest:full-path="ObjBFFFD51A/"/>
  <manifest:file-entry manifest:media-type="text/xml" manifest:full-path="ObjBFFFD51B/content.xml"/>
  <manifest:file-entry manifest:media-type="text/xml" manifest:full-path="ObjBFFFD51B/settings.xml"/>
  <manifest:file-entry manifest:media-type="application/vnd.oasis.opendocument.formula" manifest:full-path="ObjBFFFD51B/"/>
  <manifest:file-entry manifest:media-type="text/xml" manifest:full-path="ObjBFFFD51D/content.xml"/>
  <manifest:file-entry manifest:media-type="text/xml" manifest:full-path="ObjBFFFD51D/settings.xml"/>
  <manifest:file-entry manifest:media-type="application/vnd.oasis.opendocument.formula" manifest:full-path="ObjBFFFD51D/"/>
  <manifest:file-entry manifest:media-type="application/binary" manifest:full-path="layout-cache"/>
  <manifest:file-entry manifest:media-type="application/x-openoffice-gdimetafile;windows_formatname=&quot;GDIMetaFile&quot;" manifest:full-path="ObjectReplacements/ObjBFFFD51A"/>
  <manifest:file-entry manifest:media-type="application/x-openoffice-gdimetafile;windows_formatname=&quot;GDIMetaFile&quot;" manifest:full-path="ObjectReplacements/ObjBFFFD51B"/>
  <manifest:file-entry manifest:media-type="application/x-openoffice-gdimetafile;windows_formatname=&quot;GDIMetaFile&quot;" manifest:full-path="ObjectReplacements/ObjBFFFD51D"/>
  <manifest:file-entry manifest:media-type="application/x-openoffice-wmf;windows_formatname=&quot;Image WMF&quot;" manifest:full-path="ObjectReplacements/ObjBFFFD50D"/>
  <manifest:file-entry manifest:media-type="application/x-openoffice-wmf;windows_formatname=&quot;Image WMF&quot;" manifest:full-path="ObjectReplacements/ObjBFFFD50E"/>
  <manifest:file-entry manifest:media-type="application/x-openoffice-wmf;windows_formatname=&quot;Image WMF&quot;" manifest:full-path="ObjectReplacements/ObjBFFFD50F"/>
  <manifest:file-entry manifest:media-type="application/x-openoffice-wmf;windows_formatname=&quot;Image WMF&quot;" manifest:full-path="ObjectReplacements/ObjBFFFD513"/>
  <manifest:file-entry manifest:media-type="application/x-openoffice-wmf;windows_formatname=&quot;Image WMF&quot;" manifest:full-path="ObjectReplacements/ObjBFFFD514"/>
  <manifest:file-entry manifest:media-type="application/x-openoffice-wmf;windows_formatname=&quot;Image WMF&quot;" manifest:full-path="ObjectReplacements/ObjBFFFD515"/>
  <manifest:file-entry manifest:media-type="application/x-openoffice-gdimetafile;windows_formatname=&quot;GDIMetaFile&quot;" manifest:full-path="ObjectReplacements/ObjBFFFD516"/>
  <manifest:file-entry manifest:media-type="application/x-openoffice-gdimetafile;windows_formatname=&quot;GDIMetaFile&quot;" manifest:full-path="ObjectReplacements/ObjBFFFD517"/>
  <manifest:file-entry manifest:media-type="application/x-openoffice-gdimetafile;windows_formatname=&quot;GDIMetaFile&quot;" manifest:full-path="ObjectReplacements/ObjBFFFD518"/>
  <manifest:file-entry manifest:media-type="application/x-openoffice-gdimetafile;windows_formatname=&quot;GDIMetaFile&quot;" manifest:full-path="ObjectReplacements/ObjBFFFD519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BFFFD50D"/>
  <manifest:file-entry manifest:media-type="application/vnd.sun.star.oleobject" manifest:full-path="ObjBFFFD50E"/>
  <manifest:file-entry manifest:media-type="application/vnd.sun.star.oleobject" manifest:full-path="ObjBFFFD50F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application/vnd.sun.star.oleobject" manifest:full-path="ObjBFFFD513"/>
  <manifest:file-entry manifest:media-type="application/vnd.sun.star.oleobject" manifest:full-path="ObjBFFFD514"/>
  <manifest:file-entry manifest:media-type="application/vnd.sun.star.oleobject" manifest:full-path="ObjBFFFD515"/>
  <manifest:file-entry manifest:media-type="text/xml" manifest:full-path="settings.xml"/>
  <manifest:file-entry manifest:media-type="text/xml" manifest:full-path="ObjBFFFD516/content.xml"/>
  <manifest:file-entry manifest:media-type="text/xml" manifest:full-path="ObjBFFFD516/settings.xml"/>
  <manifest:file-entry manifest:media-type="application/vnd.oasis.opendocument.formula" manifest:full-path="ObjBFFFD516/"/>
  <manifest:file-entry manifest:media-type="text/xml" manifest:full-path="ObjBFFFD517/content.xml"/>
  <manifest:file-entry manifest:media-type="text/xml" manifest:full-path="ObjBFFFD517/settings.xml"/>
  <manifest:file-entry manifest:media-type="application/vnd.oasis.opendocument.formula" manifest:full-path="ObjBFFFD517/"/>
  <manifest:file-entry manifest:media-type="text/xml" manifest:full-path="ObjBFFFD518/content.xml"/>
  <manifest:file-entry manifest:media-type="text/xml" manifest:full-path="ObjBFFFD518/settings.xml"/>
  <manifest:file-entry manifest:media-type="application/vnd.oasis.opendocument.formula" manifest:full-path="ObjBFFFD518/"/>
  <manifest:file-entry manifest:media-type="text/xml" manifest:full-path="ObjBFFFD519/content.xml"/>
  <manifest:file-entry manifest:media-type="text/xml" manifest:full-path="ObjBFFFD519/settings.xml"/>
  <manifest:file-entry manifest:media-type="application/vnd.oasis.opendocument.formula" manifest:full-path="ObjBFFFD519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adornments="Normal" style:font-pitch="variable"/>
    <style:font-face style:name="Times1" svg:font-family="Times" style:font-family-generic="roman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automatic-styles>
    <style:style style:name="Tableau1" style:family="table">
      <style:table-properties style:width="11.643cm" table:align="center" style:writing-mode="lr-tb"/>
    </style:style>
    <style:style style:name="Tableau1.A" style:family="table-column">
      <style:table-column-properties style:column-width="5.935cm"/>
    </style:style>
    <style:style style:name="Tableau1.B" style:family="table-column">
      <style:table-column-properties style:column-width="5.708cm"/>
    </style:style>
    <style:style style:name="Tableau1.A1" style:family="table-cell">
      <style:table-cell-properties style:vertical-align="top"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leau1.B1" style:family="table-cell">
      <style:table-cell-properties style:vertical-align="top" fo:padding-left="0.123cm" fo:padding-right="0.123cm" fo:padding-top="0cm" fo:padding-bottom="0cm" fo:border="0.002cm solid #000000"/>
    </style:style>
    <style:style style:name="Tableau1.A2" style:family="table-cell">
      <style:table-cell-properties style:vertical-align="top" fo:padding-left="0.123cm" fo:padding-right="0.123cm" fo:padding-top="0cm" fo:padding-bottom="0cm" fo:border-left="0.002cm solid #000000" fo:border-right="none" fo:border-top="none" fo:border-bottom="0.002cm solid #000000"/>
    </style:style>
    <style:style style:name="Tableau1.B2" style:family="table-cell">
      <style:table-cell-properties style:vertical-align="top"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leau2" style:family="table">
      <style:table-properties style:width="13.894cm" table:align="center" style:writing-mode="lr-tb"/>
    </style:style>
    <style:style style:name="Tableau2.A" style:family="table-column">
      <style:table-column-properties style:column-width="4.625cm"/>
    </style:style>
    <style:style style:name="Tableau2.B" style:family="table-column">
      <style:table-column-properties style:column-width="4.5cm"/>
    </style:style>
    <style:style style:name="Tableau2.C" style:family="table-column">
      <style:table-column-properties style:column-width="4.77cm"/>
    </style:style>
    <style:style style:name="Tableau2.A1" style:family="table-cell">
      <style:table-cell-properties style:vertical-align="top"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leau2.C1" style:family="table-cell">
      <style:table-cell-properties style:vertical-align="top" fo:padding-left="0.123cm" fo:padding-right="0.123cm" fo:padding-top="0cm" fo:padding-bottom="0cm" fo:border="0.002cm solid #000000"/>
    </style:style>
    <style:style style:name="Tableau2.A2" style:family="table-cell">
      <style:table-cell-properties style:vertical-align="top" fo:padding-left="0.123cm" fo:padding-right="0.123cm" fo:padding-top="0cm" fo:padding-bottom="0cm" fo:border-left="0.002cm solid #000000" fo:border-right="none" fo:border-top="none" fo:border-bottom="0.002cm solid #000000"/>
    </style:style>
    <style:style style:name="Tableau2.C2" style:family="table-cell">
      <style:table-cell-properties style:vertical-align="top"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P1" style:family="paragraph" style:parent-style-name="TexteCourant">
      <style:text-properties fo:font-style="italic" style:font-style-asian="italic" style:font-style-complex="italic"/>
    </style:style>
    <style:style style:name="P2" style:family="paragraph" style:parent-style-name="Standard">
      <style:text-properties fo:font-size="10pt" fo:language="zxx" fo:country="none" style:font-size-asian="10pt" style:language-asian="zxx" style:country-asian="none"/>
    </style:style>
    <style:style style:name="P3" style:family="paragraph" style:parent-style-name="Standard">
      <style:text-properties fo:language="en" fo:country="GB"/>
    </style:style>
    <style:style style:name="P4" style:family="paragraph" style:parent-style-name="TitreCours" style:master-page-name="PageCours">
      <style:paragraph-properties style:page-number="auto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position="sub 58%" style:font-name="Times1" fo:font-size="14pt" style:font-size-asian="14pt"/>
    </style:style>
    <style:style style:name="T4" style:family="text">
      <style:text-properties style:font-name="Times1"/>
    </style:style>
    <style:style style:name="T5" style:family="text">
      <style:text-properties style:font-name="Times1" fo:font-size="14pt" style:font-size-asian="14pt"/>
    </style:style>
    <style:style style:name="T6" style:family="text">
      <style:text-properties style:font-name="Times1" fo:font-style="italic" style:font-style-asian="italic" style:font-style-complex="italic"/>
    </style:style>
    <style:style style:name="T7" style:family="text">
      <style:text-properties style:font-name="OpenSymbol" fo:font-style="normal" style:font-name-asian="OpenSymbol" style:font-style-asian="normal" style:font-name-complex="OpenSymbol" style:font-style-complex="normal"/>
    </style:style>
    <style:style style:name="T8" style:family="text">
      <style:text-properties style:font-name="OpenSymbol" style:font-name-asian="OpenSymbol" style:font-name-complex="OpenSymbol"/>
    </style:style>
    <style:style style:name="fr1" style:family="graphic" style:parent-style-name="OLE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padding="0.026cm" fo:border="none" draw:ole-draw-aspect="1" draw:visible-area-top="0cm" draw:visible-area-width="5.692cm" draw:visible-area-height="5.057cm"/>
    </style:style>
    <style:style style:name="fr2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5.692cm" draw:visible-area-height="5.057cm"/>
    </style:style>
    <style:style style:name="fr3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5.242cm" draw:visible-area-height="5.108cm"/>
    </style:style>
    <style:style style:name="fr4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4.288cm" draw:visible-area-height="4.157cm"/>
    </style:style>
    <style:style style:name="fr5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4.182cm" draw:visible-area-height="4.157cm"/>
    </style:style>
    <style:style style:name="fr6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4.263cm" draw:visible-area-height="4.103cm"/>
    </style:style>
    <style:style style:name="fr7" style:family="graphic" style:parent-style-name="Formula">
      <style:graphic-properties style:vertical-pos="middle" style:vertical-rel="text" style:horizontal-pos="from-left" style:horizontal-rel="paragraph-content" draw:ole-draw-aspect="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Equations à une inconnue</text:p>
      <text:p text:style-name="TexteCourant"/>
      <text:p text:style-name="P1">Résoudre l'équation f(x)=g(x) consiste à trouver tous les nombres réels qui ont même image par les fonctions f et g. Cela peut se faire graphiquement ou algébriquement.</text:p>
      <text:p text:style-name="TexteCourant"/>
      <text:p text:style-name="TexteCourant"/>
      <text:list text:style-name="Outline">
        <text:list-item>
          <text:h text:style-name="Niveau1" text:outline-level="1"><text:bookmark-start text:name="_Solutions_d'une_équation"/>Solutions d<text:bookmark-end text:name="_Solutions_d'une_équation"/>'une équation</text:h>
        </text:list-item>
      </text:list>
      <text:p text:style-name="TexteCourant">Soient <text:span text:style-name="T1">f</text:span> <text:s/>et <text:span text:style-name="T1">g</text:span> deux fonctions. Résoudre l'équation <text:span text:style-name="T1">f </text:span>(<text:span text:style-name="T1">x</text:span>) = <text:span text:style-name="T1">g</text:span>(<text:span text:style-name="T1">x</text:span>) consiste à trouver <text:span text:style-name="T2">tous</text:span> les réels qui ont même image par <text:span text:style-name="T1">f</text:span> <text:s/>et <text:span text:style-name="T1">g</text:span> ; ces réels sont appelés solutions de l'équation.</text:p>
      <text:p text:style-name="TexteCourant"/>
      <text:list text:style-name="Outline" text:continue-numbering="true">
        <text:list-item>
          <text:list text:continue-numbering="true">
            <text:list-item>
              <text:h text:style-name="Niveau2" text:outline-level="2">Interprétation graphique</text:h>
            </text:list-item>
          </text:list>
        </text:list-item>
      </text:list>
      <text:p text:style-name="TexteCourant">Considérons les courbes C<text:span text:style-name="T3">f</text:span> et C<text:span text:style-name="T3">g</text:span> représentations graphiques des fonctions <text:span text:style-name="T1">f</text:span> <text:s/>et <text:span text:style-name="T1">g</text:span> dans le plan muni d'un repère. A chaque point d'intersection de ces deux courbes correspond une solution de l'équation <text:span text:style-name="T1">f </text:span>(<text:span text:style-name="T1">x</text:span>) = <text:span text:style-name="T1">g</text:span>(<text:span text:style-name="T1">x</text:span>). En effet si un tel point a pour coordonnées (<text:span text:style-name="T1">x</text:span>, <text:span text:style-name="T1">y</text:span>), on a <text:span text:style-name="T1">y </text:span>= <text:span text:style-name="T1">f</text:span> (<text:span text:style-name="T1">x</text:span>) car le point est sur la courbe C<text:span text:style-name="T3">f </text:span><text:span text:style-name="T5"><text:s/></text:span><text:span text:style-name="T4">et </text:span><text:span text:style-name="T6">y </text:span><text:span text:style-name="T4">= </text:span><text:span text:style-name="T6">g</text:span><text:span text:style-name="T4">(</text:span><text:span text:style-name="T6">x</text:span><text:span text:style-name="T4">) car le point est sur la courbe </text:span>C<text:span text:style-name="T3">g</text:span> . </text:p>
      <text:p text:style-name="TexteCourant"/>
      <text:p text:style-name="TexteCourant">Finalement, <text:span text:style-name="T1">y </text:span>= <text:span text:style-name="T1">f </text:span>(<text:span text:style-name="T1">x</text:span>) = <text:span text:style-name="T1">g</text:span>(<text:span text:style-name="T1">x</text:span>), l'abscisse d'un tel point est donc une solution de l'équation </text:p>
      <text:p text:style-name="TexteCourant"><text:span text:style-name="T1">f </text:span>(<text:span text:style-name="T1">x</text:span>) = <text:span text:style-name="T1">g</text:span>(<text:span text:style-name="T1">x</text:span>).</text:p>
      <text:p text:style-name="TexteCourant"/>
      <text:p text:style-name="TexteCourant">Le nombre de solutions de l'équations <text:span text:style-name="T1">f </text:span>(<text:span text:style-name="T1">x</text:span>) = <text:span text:style-name="T1">g</text:span>(<text:span text:style-name="T1">x</text:span>) est donc le nombre de points d'intersection des courbes C<text:span text:style-name="T3">f</text:span> et C<text:span text:style-name="T3">g</text:span> .</text:p>
      <text:p text:style-name="TexteCourant"/>
      <text:p text:style-name="TitreRemarque">Exemple :</text:p>
      <text:p text:style-name="P2"><draw:frame draw:style-name="fr1" draw:name="Objet1" text:anchor-type="paragraph" svg:x="0.041cm" svg:y="0.21cm" svg:width="5.689cm" svg:height="5.054cm" draw:z-index="2"><draw:object-ole xlink:href="./ObjBFFFD50F" xlink:type="simple" xlink:show="embed" xlink:actuate="onLoad"/><draw:image xlink:href="./ObjectReplacements/ObjBFFFD50F" xlink:type="simple" xlink:show="embed" xlink:actuate="onLoad"/></draw:frame></text:p>
      <text:p text:style-name="TexteNormal">Considérons l'équation <text:span text:style-name="T1">x</text:span>² = <text:span text:style-name="T1">x </text:span>+ 6.</text:p>
      <text:p text:style-name="TexteNormal">La parabole d'équation <text:span text:style-name="T1">y </text:span>= <text:span text:style-name="T1">x</text:span>² et la droite d'équation <text:span text:style-name="T1">y </text:span>= <text:span text:style-name="T1">x </text:span>+ 6 se coupent aux points A(-2;4) et B(3;9).</text:p>
      <text:p text:style-name="TexteNormal">L'équation a donc deux solutions qui sont –2 et 3.</text:p>
      <text:p text:style-name="TexteNormal">On a bien :</text:p>
      <text:p text:style-name="TexteNormal">(-2)² = -2 + 6 (on obtient 4 dans les deux membres)</text:p>
      <text:p text:style-name="TexteNormal">et 3² = 3 + 6 (on obtient 9 dans les deux membres).</text:p>
      <text:p text:style-name="TexteNormal"/>
      <text:p text:style-name="TexteNormal"/>
      <text:p text:style-name="TexteNormal"/>
      <text:p text:style-name="TexteNormal"/>
      <text:p text:style-name="TexteNormal"/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quations équivalentes</text:h>
            </text:list-item>
          </text:list>
        </text:list-item>
      </text:list>
      <text:p text:style-name="TexteCourant">Deux équations sont équivalentes lorsqu'elles ont les mêmes solutions.</text:p>
      <text:p text:style-name="TexteCourant"/>
      <text:p text:style-name="TexteCourant">Par exemple, les équations <text:span text:style-name="T1">x</text:span>² = <text:span text:style-name="T1">x </text:span>+ 6 et <text:span text:style-name="T1">x</text:span>² – <text:span text:style-name="T1">x</text:span> = 6 sont équivalentes car elles ont les mêmes solutions <text:span text:style-name="T1">x </text:span>= -2 et <text:span text:style-name="T1">x </text:span>= 3.</text:p>
      <text:p text:style-name="TexteCourant"/>
      <text:p text:style-name="TexteCourant"/>
      <text:p text:style-name="TexteCourant">Vérifions le en recherchant graphiquement les solutions de ces deux équations.</text:p>
      <text:p text:style-name="TexteCourant"/>
      <table:table table:name="Tableau1" table:style-name="Tableau1">
        <table:table-column table:style-name="Tableau1.A"/>
        <table:table-column table:style-name="Tableau1.B"/>
        <text:soft-page-break/>
        <table:table-row>
          <table:table-cell table:style-name="Tableau1.A1" office:value-type="string">
            <text:p text:style-name="P3">Equation <text:span text:style-name="T1">x</text:span>² = <text:span text:style-name="T1">x </text:span>+ 6</text:p>
          </table:table-cell>
          <table:table-cell table:style-name="Tableau1.B1" office:value-type="string">
            <text:p text:style-name="P3">Equation <text:span text:style-name="T1">x</text:span>² – <text:span text:style-name="T1">x </text:span>= 6</text:p>
          </table:table-cell>
        </table:table-row>
        <table:table-row>
          <table:table-cell table:style-name="Tableau1.A2" office:value-type="string">
            <text:p text:style-name="Standard"><draw:frame draw:style-name="fr2" draw:name="Objet2" text:anchor-type="as-char" svg:width="5.689cm" svg:height="5.054cm" draw:z-index="0"><draw:object-ole xlink:href="./ObjBFFFD50D" xlink:type="simple" xlink:show="embed" xlink:actuate="onLoad"/><draw:image xlink:href="./ObjectReplacements/ObjBFFFD50D" xlink:type="simple" xlink:show="embed" xlink:actuate="onLoad"/></draw:frame></text:p>
          </table:table-cell>
          <table:table-cell table:style-name="Tableau1.B2" office:value-type="string">
            <text:p text:style-name="Standard"><draw:frame draw:style-name="fr3" draw:name="Objet3" text:anchor-type="as-char" svg:width="5.239cm" svg:height="5.105cm" draw:z-index="1"><draw:object-ole xlink:href="./ObjBFFFD50E" xlink:type="simple" xlink:show="embed" xlink:actuate="onLoad"/><draw:image xlink:href="./ObjectReplacements/ObjBFFFD50E" xlink:type="simple" xlink:show="embed" xlink:actuate="onLoad"/></draw:frame></text:p>
          </table:table-cell>
        </table:table-row>
      </table:table>
      <text:p text:style-name="Standard"/>
      <text:p text:style-name="TitreRemarque">Propriété</text:p>
      <text:p text:style-name="Theoreme">Une équation étant donnée, on obtient une équation équivalente :</text:p>
      <text:p text:style-name="Theoreme">- en ajoutant une même expression dans les deux membres de l'équation</text:p>
      <text:p text:style-name="Theoreme">- en multipliant les deux membres de l'équation par un même nombre non nul.</text:p>
      <text:p text:style-name="TexteNormal"/>
      <text:p text:style-name="TitreRemarque">Exemple</text:p>
      <text:p text:style-name="TexteRemarque">Considérons l'équation <text:span text:style-name="T1">x</text:span>² = <text:span text:style-name="T1">x </text:span>+ 6 et ajoutons l'expression –<text:span text:style-name="T1">x</text:span> dans les deux membres. On obtient :</text:p>
      <text:p text:style-name="TexteRemarque"><text:span text:style-name="T1">x</text:span>² – <text:span text:style-name="T1">x</text:span> <text:s/>= <text:span text:style-name="T1">x </text:span>+ 6 – <text:span text:style-name="T1">x</text:span>, soit <text:span text:style-name="T1">x</text:span>² – <text:span text:style-name="T1">x</text:span> = 6.</text:p>
      <text:p text:style-name="TexteRemarque">Les équations <text:span text:style-name="T1">x</text:span>² = <text:span text:style-name="T1">x </text:span>+ 6 et <text:span text:style-name="T1">x</text:span>² – <text:span text:style-name="T1">x</text:span> = 6 sont donc équivalentes.</text:p>
      <text:p text:style-name="TitreRemarque">Remarque</text:p>
      <text:p text:style-name="TexteRemarque">Le terme <text:span text:style-name="T1">x</text:span> du deuxième membre de l'équation <text:span text:style-name="T1">x</text:span>² = <text:span text:style-name="T1">x </text:span>+ 6 est passé dans le premier membre de l'équation <text:span text:style-name="T1">x</text:span>² – <text:span text:style-name="T1">x</text:span> = 6 en changeant de signe.</text:p>
      <text:p text:style-name="Standard"/>
      <text:p text:style-name="TexteRemarque"/>
      <text:list text:style-name="Outline" text:continue-numbering="true">
        <text:list-item>
          <text:h text:style-name="Niveau1" text:outline-level="1"><text:bookmark-start text:name="_Equation_du_premier"/>Equations du premier degré<text:bookmark-end text:name="_Equation_du_premier"/></text:h>
        </text:list-item>
      </text:list>
      <text:p text:style-name="P1">Les équations du premier degré sont les équations du type f (x) = g(x) où f <text:s/>et g sont des fonctions affines.</text:p>
      <text:p text:style-name="P1"/>
      <text:list text:style-name="Outline" text:continue-numbering="true">
        <text:list-item>
          <text:list text:continue-numbering="true">
            <text:list-item>
              <text:h text:style-name="Niveau2" text:outline-level="2">Nombre de solutions</text:h>
            </text:list-item>
          </text:list>
        </text:list-item>
      </text:list>
      <text:p text:style-name="TexteCourant">Si <text:span text:style-name="T1">f</text:span> <text:s/>et <text:span text:style-name="T1">g</text:span> sont des fonctions affines, leurs représentations graphiques sont des droites D<text:span text:style-name="T3">f</text:span> et D<text:span text:style-name="T3">g</text:span>.</text:p>
      <text:p text:style-name="TexteCourant">Il existe donc trois possibilités :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row>
          <table:table-cell table:style-name="Tableau2.A1" office:value-type="string">
            <text:p text:style-name="Standard">D<text:span text:style-name="T3">f</text:span> et D<text:span text:style-name="T3">g</text:span> sont sécantes en un point</text:p>
          </table:table-cell>
          <table:table-cell table:style-name="Tableau2.A1" office:value-type="string">
            <text:p text:style-name="Standard">D<text:span text:style-name="T3">f</text:span> et D<text:span text:style-name="T3">g</text:span> sont strictement parallèles</text:p>
          </table:table-cell>
          <table:table-cell table:style-name="Tableau2.C1" office:value-type="string">
            <text:p text:style-name="Standard">D<text:span text:style-name="T3">f</text:span> et D<text:span text:style-name="T3">g</text:span> sont confondues</text:p>
          </table:table-cell>
        </table:table-row>
        <table:table-row>
          <table:table-cell table:style-name="Tableau2.A2" office:value-type="string">
            <text:p text:style-name="Standard"><draw:frame draw:style-name="fr4" draw:name="Objet4" text:anchor-type="as-char" svg:width="4.284cm" svg:height="4.152cm" draw:z-index="3"><draw:object-ole xlink:href="./ObjBFFFD513" xlink:type="simple" xlink:show="embed" xlink:actuate="onLoad"/><draw:image xlink:href="./ObjectReplacements/ObjBFFFD513" xlink:type="simple" xlink:show="embed" xlink:actuate="onLoad"/></draw:frame></text:p>
            <text:p text:style-name="P3">Equation <text:s/><text:span text:style-name="T1">x </text:span>+ 2 = -<text:span text:style-name="T1">x</text:span></text:p>
          </table:table-cell>
          <table:table-cell table:style-name="Tableau2.A2" office:value-type="string">
            <text:p text:style-name="Standard"><draw:frame draw:style-name="fr5" draw:name="Objet5" text:anchor-type="as-char" svg:width="4.179cm" svg:height="4.152cm" draw:z-index="4"><draw:object-ole xlink:href="./ObjBFFFD514" xlink:type="simple" xlink:show="embed" xlink:actuate="onLoad"/><draw:image xlink:href="./ObjectReplacements/ObjBFFFD514" xlink:type="simple" xlink:show="embed" xlink:actuate="onLoad"/></draw:frame></text:p>
            <text:p text:style-name="P3">Equation <text:span text:style-name="T1">x </text:span>+ 2 = <text:span text:style-name="T1">x</text:span></text:p>
          </table:table-cell>
          <table:table-cell table:style-name="Tableau2.C2" office:value-type="string">
            <text:p text:style-name="Standard"><draw:frame draw:style-name="fr6" draw:name="Objet6" text:anchor-type="as-char" svg:width="4.26cm" svg:height="4.099cm" draw:z-index="5"><draw:object-ole xlink:href="./ObjBFFFD515" xlink:type="simple" xlink:show="embed" xlink:actuate="onLoad"/><draw:image xlink:href="./ObjectReplacements/ObjBFFFD515" xlink:type="simple" xlink:show="embed" xlink:actuate="onLoad"/></draw:frame></text:p>
            <text:p text:style-name="P3">Equation <text:span text:style-name="T1">x </text:span>+ 2 = <text:span text:style-name="T1">x </text:span>+ 2</text:p>
          </table:table-cell>
        </table:table-row>
        <table:table-row>
          <table:table-cell table:style-name="Tableau2.A2" office:value-type="string">
            <text:p text:style-name="Standard">L'équation <text:span text:style-name="T1">f</text:span>(<text:span text:style-name="T1">x</text:span>) = <text:span text:style-name="T1">g</text:span>(<text:span text:style-name="T1">x</text:span>) a <text:s/>une solution unique.</text:p>
          </table:table-cell>
          <table:table-cell table:style-name="Tableau2.A2" office:value-type="string">
            <text:p text:style-name="Standard">L'équation <text:span text:style-name="T1">f</text:span>(<text:span text:style-name="T1">x</text:span>) = <text:span text:style-name="T1">g</text:span>(<text:span text:style-name="T1">x</text:span>) n'a pas de solutions.</text:p>
          </table:table-cell>
          <table:table-cell table:style-name="Tableau2.C2" office:value-type="string">
            <text:p text:style-name="Standard">Tout réel <text:span text:style-name="T1">x</text:span> est solution de l'équation <text:span text:style-name="T1">f</text:span>(<text:span text:style-name="T1">x</text:span>) = <text:span text:style-name="T1">g</text:span>(<text:span text:style-name="T1">x</text:span>).</text:p>
          </table:table-cell>
        </table:table-row>
      </table:table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<text:soft-page-break/>Résolution algébrique</text:h>
            </text:list-item>
          </text:list>
        </text:list-item>
      </text:list>
      <text:p text:style-name="TexteCourant">Les équations du premier degré peuvent facilement être résolues de façon algébrique : on peut les transformer en équations équivalentes du type <text:span text:style-name="T1">ax </text:span>= <text:span text:style-name="T1">b</text:span>.</text:p>
      <text:p text:style-name="TexteCourant">Si <text:span text:style-name="T1">a </text:span><text:span text:style-name="T7">≠</text:span><text:span text:style-name="T1"> </text:span>0, elles ont une solution unique qui est <text:span text:style-name="T1">x</text:span> = <draw:frame draw:style-name="fr7" draw:name="Objet7" text:anchor-type="as-char" svg:width="0.519cm" svg:height="0.995cm" draw:z-index="6"><draw:object xlink:href="./ObjBFFFD516" xlink:type="simple" xlink:show="embed" xlink:actuate="onLoad"/><draw:image xlink:href="./ObjectReplacements/ObjBFFFD516" xlink:type="simple" xlink:show="embed" xlink:actuate="onLoad"/></draw:frame>.</text:p>
      <text:p text:style-name="TexteCourant">Si <text:span text:style-name="T1">a </text:span>= 0 et <text:span text:style-name="T1">b</text:span> <text:span text:style-name="T8">≠</text:span> 0, elles n'ont pas de solution.</text:p>
      <text:p text:style-name="TexteCourant">Si <text:span text:style-name="T1">a </text:span>= 0 et <text:span text:style-name="T1">b </text:span>= 0, tout nombre réel <text:span text:style-name="T1">x</text:span> est solution.</text:p>
      <text:p text:style-name="TexteCourant"/>
      <text:p text:style-name="TitreRemarque">Exemple</text:p>
      <text:p text:style-name="TexteRemarque">Résoudre l'équation <text:s/><draw:frame draw:style-name="fr7" draw:name="Objet8" text:anchor-type="as-char" svg:width="2.616cm" svg:height="1.011cm" draw:z-index="7"><draw:object xlink:href="./ObjBFFFD517" xlink:type="simple" xlink:show="embed" xlink:actuate="onLoad"/><draw:image xlink:href="./ObjectReplacements/ObjBFFFD517" xlink:type="simple" xlink:show="embed" xlink:actuate="onLoad"/></draw:frame>.</text:p>
      <text:p text:style-name="TexteRemarque">Commençons par réduire les deux membres au même dénominateur 6, on obtient :</text:p>
      <text:p text:style-name="TexteRemarque"><draw:frame draw:style-name="fr7" draw:name="Objet9" text:anchor-type="as-char" svg:width="3.071cm" svg:height="1.011cm" draw:z-index="8"><draw:object xlink:href="./ObjBFFFD518" xlink:type="simple" xlink:show="embed" xlink:actuate="onLoad"/><draw:image xlink:href="./ObjectReplacements/ObjBFFFD518" xlink:type="simple" xlink:show="embed" xlink:actuate="onLoad"/></draw:frame> </text:p>
      <text:p text:style-name="TexteRemarque">Multiplions les deux membres de l'équation par 6, on obtient :</text:p>
      <text:p text:style-name="TexteRemarque">3<text:span text:style-name="T1">x</text:span> – 6 = 6<text:span text:style-name="T1">x</text:span> + 2</text:p>
      <text:p text:style-name="TexteRemarque">Ajoutons –6<text:span text:style-name="T1">x</text:span> dans les deux membres, on obtient :</text:p>
      <text:p text:style-name="TexteRemarque">3<text:span text:style-name="T1">x</text:span> – 6 – 6<text:span text:style-name="T1">x</text:span> = 6<text:span text:style-name="T1">x</text:span> + 2 – 6<text:span text:style-name="T1">x</text:span></text:p>
      <text:p text:style-name="TexteRemarque">Ce qui donne après réduction :</text:p>
      <text:p text:style-name="TexteRemarque">-3<text:span text:style-name="T1">x</text:span> – 6 = 2</text:p>
      <text:p text:style-name="TexteRemarque">Ajoutons 6 dans les deux membres, on obtient :</text:p>
      <text:p text:style-name="TexteRemarque">-3<text:span text:style-name="T1">x</text:span> – 6 + 6 = 2 + 6</text:p>
      <text:p text:style-name="TexteRemarque">Ce qui donne après réduction :</text:p>
      <text:p text:style-name="TexteRemarque">-3<text:span text:style-name="T1">x</text:span> = 8</text:p>
      <text:p text:style-name="TexteRemarque">La solution de cette équation est <text:span text:style-name="T1">x</text:span> = <draw:frame draw:style-name="fr7" draw:name="Objet10" text:anchor-type="as-char" svg:width="0.803cm" svg:height="1.011cm" draw:z-index="9"><draw:object xlink:href="./ObjBFFFD519" xlink:type="simple" xlink:show="embed" xlink:actuate="onLoad"/><draw:image xlink:href="./ObjectReplacements/ObjBFFFD519" xlink:type="simple" xlink:show="embed" xlink:actuate="onLoad"/></draw:frame> = <draw:frame draw:style-name="fr7" draw:name="Objet11" text:anchor-type="as-char" svg:width="0.907cm" svg:height="1.011cm" draw:z-index="10"><draw:object xlink:href="./ObjBFFFD51A" xlink:type="simple" xlink:show="embed" xlink:actuate="onLoad"/><draw:image xlink:href="./ObjectReplacements/ObjBFFFD51A" xlink:type="simple" xlink:show="embed" xlink:actuate="onLoad"/></draw:frame>.</text:p>
      <text:p text:style-name="TexteRemarque"/>
      <text:p text:style-name="TexteRemarque"/>
      <text:list text:style-name="Outline" text:continue-numbering="true">
        <text:list-item>
          <text:h text:style-name="Niveau1" text:outline-level="1"><text:bookmark-start text:name="_Equation_et_factorisation."/>Equations et factorisations.<text:bookmark-end text:name="_Equation_et_factorisation."/></text:h>
        </text:list-item>
      </text:list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Propriété</text:h>
            </text:list-item>
          </text:list>
        </text:list-item>
      </text:list>
      <text:p text:style-name="Theoreme">Pour qu'un produit de facteurs soit égal à 0 il faut et il suffit que l'un de ses facteurs soit égal à 0.</text:p>
      <text:p text:style-name="TexteCourant"/>
      <text:p text:style-name="TexteCourant">Cette propriété permet de résoudre les équations équivalentes à un produit égal à 0.</text:p>
      <text:p text:style-name="TexteCourant"/>
      <text:p text:style-name="TitreRemarque">Exemple</text:p>
      <text:p text:style-name="TexteRemarque">Résoudre l'équation (2<text:span text:style-name="T1">x</text:span> + 3)(<text:span text:style-name="T1">x</text:span> – 5) = 0.</text:p>
      <text:p text:style-name="TexteRemarque">Le produit (2<text:span text:style-name="T1">x</text:span> + 3)(<text:span text:style-name="T1">x</text:span> – 5) ne peut être égal à 0 que si 2<text:span text:style-name="T1">x</text:span> + 3= 0 ou si <text:span text:style-name="T1">x –</text:span> 5 = 0.</text:p>
      <text:p text:style-name="TexteRemarque">Or :</text:p>
      <text:p text:style-name="TexteRemarque">2<text:span text:style-name="T1">x</text:span> + 3 = 0 pour <text:span text:style-name="T1">x</text:span> = <draw:frame draw:style-name="fr7" draw:name="Objet12" text:anchor-type="as-char" svg:width="0.813cm" svg:height="1.011cm" draw:z-index="11"><draw:object xlink:href="./ObjBFFFD51B" xlink:type="simple" xlink:show="embed" xlink:actuate="onLoad"/><draw:image xlink:href="./ObjectReplacements/ObjBFFFD51B" xlink:type="simple" xlink:show="embed" xlink:actuate="onLoad"/></draw:frame></text:p>
      <text:p text:style-name="TexteRemarque"><text:span text:style-name="T1">x</text:span> – 5 = 0 pour <text:span text:style-name="T1">x</text:span> = 5</text:p>
      <text:p text:style-name="TexteRemarque">L'équation (2<text:span text:style-name="T1">x</text:span> + 3)(<text:span text:style-name="T1">x</text:span> – 5) a donc deux solutions : <draw:frame draw:style-name="fr7" draw:name="Objet13" text:anchor-type="as-char" svg:width="0.813cm" svg:height="1.011cm" draw:z-index="12"><draw:object xlink:href="./ObjBFFFD51D" xlink:type="simple" xlink:show="embed" xlink:actuate="onLoad"/><draw:image xlink:href="./ObjectReplacements/ObjBFFFD51D" xlink:type="simple" xlink:show="embed" xlink:actuate="onLoad"/></draw:frame> et 5.</text:p>
      <text:p text:style-name="Standard"/>
      <text:p text:style-name="Standard"/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<text:soft-page-break/>Utiliser des factorisations</text:h>
            </text:list-item>
          </text:list>
        </text:list-item>
      </text:list>
      <text:p text:style-name="TexteCourant">L'équation <text:span text:style-name="T1">f </text:span>(<text:span text:style-name="T1">x</text:span>) = <text:span text:style-name="T1">g</text:span>(<text:span text:style-name="T1">x</text:span>) est équivalente à l'équation <text:span text:style-name="T1">f </text:span>(<text:span text:style-name="T1">x</text:span>) – <text:span text:style-name="T1">g</text:span>(<text:span text:style-name="T1">x</text:span>) = 0. </text:p>
      <text:p text:style-name="TexteCourant">En factorisant l'expression <text:span text:style-name="T1">f </text:span>(<text:span text:style-name="T1">x</text:span>) – <text:span text:style-name="T1">g</text:span>(<text:span text:style-name="T1">x</text:span>) on se ramène au cas précédent : une équation sous forme de produit égal à 0.</text:p>
      <text:p text:style-name="TexteNormal"/>
      <text:p text:style-name="TitreRemarque">Exemple</text:p>
      <text:p text:style-name="TexteRemarque">Résoudre l'équation (<text:span text:style-name="T1">x –</text:span> 1)² = 9.</text:p>
      <text:p text:style-name="TexteRemarque">Cette équation est équivalente à (<text:span text:style-name="T1">x –</text:span> 1)² - 9 = 0.</text:p>
      <text:p text:style-name="TexteRemarque">L'expression (<text:span text:style-name="T1">x –</text:span> 1)² - 9 est de la forme <text:span text:style-name="T1">a</text:span>² – <text:span text:style-name="T1">b</text:span>² avec <text:span text:style-name="T1">a</text:span> = <text:span text:style-name="T1">x –</text:span> 1 et <text:span text:style-name="T1">b</text:span> = 3, on peut donc la factoriser en utilisant l'identité <text:span text:style-name="T1">a</text:span>² – <text:span text:style-name="T1">b</text:span>² = (<text:span text:style-name="T1">a </text:span>+ <text:span text:style-name="T1">b</text:span>)(<text:span text:style-name="T1">a –</text:span> <text:span text:style-name="T1">b</text:span>).</text:p>
      <text:p text:style-name="TexteRemarque">(<text:span text:style-name="T1">x –</text:span> 1)² - 9 = (<text:span text:style-name="T1">x –</text:span> 1 + 3)(<text:span text:style-name="T1">x –</text:span> 1 – 3) = (<text:span text:style-name="T1">x </text:span>+ 2)(<text:span text:style-name="T1">x –</text:span> 4).</text:p>
      <text:p text:style-name="TexteRemarque">L'équation (<text:span text:style-name="T1">x –</text:span> 1)² - 9 = 0 est donc équivalente à (<text:span text:style-name="T1">x </text:span>+ 2)(<text:span text:style-name="T1">x –</text:span> 4) = 0.</text:p>
      <text:p text:style-name="TexteRemarque">Le produit (<text:span text:style-name="T1">x </text:span>+ 2)(<text:span text:style-name="T1">x –</text:span> 4) ne peut être égal à 0 que si <text:span text:style-name="T1">x </text:span>+ 2 = 0 ou si <text:span text:style-name="T1">x –</text:span> 4 = 0.</text:p>
      <text:p text:style-name="TexteRemarque">Or :</text:p>
      <text:p text:style-name="TexteRemarque"><text:span text:style-name="T1">x </text:span>+ 2 = 0 pour <text:span text:style-name="T1">x</text:span> = -2</text:p>
      <text:p text:style-name="TexteRemarque"><text:span text:style-name="T1">x –</text:span> 4 = 0 pour <text:span text:style-name="T1">x </text:span>= 4.</text:p>
      <text:p text:style-name="TexteRemarque">Finalement, l'équation (<text:span text:style-name="T1">x –</text:span> 1)² = 9 a deux solutions : -2 et 4.</text:p>
      <text:p text:style-name="TexteRemarque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adornments="Normal" style:font-pitch="variable"/>
    <style:font-face style:name="Times1" svg:font-family="Times" style:font-family-generic="roman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Times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7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name="Time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="Helvetica1" fo:font-size="8pt" fo:font-weight="norm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Times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/>
    </style:style>
    <style:style style:name="TitreCours" style:family="paragraph" style:next-style-name="TexteCourant" style:auto-update="true" style:class="text">
      <style:paragraph-properties fo:margin-top="0cm" fo:margin-bottom="0.499cm" fo:text-align="end" style:justify-single-word="false" fo:background-color="transparent" fo:padding="0cm" fo:border="none" style:shadow="none">
        <style:tab-stops/>
        <style:background-image/>
      </style:paragraph-properties>
      <style:text-properties fo:color="#808080" style:font-name="Helvetica2" fo:font-size="28pt" fo:font-weight="bold"/>
    </style:style>
    <style:style style:name="TexteCourant" style:family="paragraph" style:class="text">
      <style:paragraph-properties fo:margin-left="1cm" fo:margin-right="0cm" fo:text-indent="0cm" style:auto-text-indent="false"/>
      <style:text-properties fo:font-weight="normal"/>
    </style:style>
    <style:style style:name="Niveau1" style:family="paragraph" style:parent-style-name="TitreCours" style:next-style-name="TexteCourant" style:list-style-name="Outline" style:class="text" style:default-outline-level="1">
      <style:paragraph-properties fo:margin-top="0cm" fo:margin-bottom="0.3cm" fo:text-align="start" style:justify-single-word="false" fo:padding="0.049cm" fo:border-left="none" fo:border-right="none" fo:border-top="none" fo:border-bottom="0.035cm solid #808080" style:shadow="none"/>
      <style:text-properties fo:color="#000000" fo:font-size="15pt"/>
    </style:style>
    <style:style style:name="Niveau2" style:family="paragraph" style:parent-style-name="Niveau1" style:next-style-name="TexteCourant" style:list-style-name="Outline" style:class="text" style:default-outline-level="2">
      <style:paragraph-properties fo:padding="0cm" fo:border="none" style:shadow="none"/>
      <style:text-properties fo:font-size="13pt" fo:letter-spacing="0.014cm"/>
    </style:style>
    <style:style style:name="Niveau3" style:family="paragraph" style:parent-style-name="Niveau1" style:next-style-name="TexteCourant" style:class="text">
      <style:paragraph-properties fo:margin-top="0cm" fo:margin-bottom="0.101cm" fo:padding="0cm" fo:border="none" style:shadow="none"/>
      <style:text-properties fo:font-size="11pt"/>
    </style:style>
    <style:style style:name="Theoreme" style:family="paragraph" style:parent-style-name="TexteCourant">
      <style:paragraph-properties fo:margin-left="1cm" fo:margin-right="0cm" fo:margin-top="0cm" fo:margin-bottom="0.101cm" fo:text-indent="0cm" style:auto-text-indent="false" fo:padding="0.199cm" fo:border-left="0.088cm solid #c0c0c0" fo:border-right="none" fo:border-top="none" fo:border-bottom="none"/>
    </style:style>
    <style:style style:name="PuceRemarque" style:family="paragraph" style:parent-style-name="TexteCourant" style:list-style-name="MaPuce1">
      <style:paragraph-properties fo:margin-left="0.499cm" fo:margin-right="0cm" fo:text-indent="0cm" style:auto-text-indent="false"/>
    </style:style>
    <style:style style:name="TexteRemarque" style:family="paragraph" style:parent-style-name="TexteCourant">
      <style:paragraph-properties fo:margin-left="0.499cm" fo:margin-right="0cm" fo:text-indent="0cm" style:auto-text-indent="false"/>
    </style:style>
    <style:style style:name="TitreRemarque" style:family="paragraph" style:parent-style-name="TexteCourant" style:next-style-name="TexteRemarque">
      <style:paragraph-properties fo:margin-left="0.499cm" fo:margin-right="0cm" fo:text-indent="0cm" style:auto-text-indent="false"/>
      <style:text-properties fo:font-weight="bold"/>
    </style:style>
    <style:style style:name="TexteNormal" style:family="paragraph" style:parent-style-name="TexteCourant" style:class="text">
      <style:paragraph-properties fo:margin-left="0cm" fo:margin-right="0cm" fo:text-indent="0cm" style:auto-text-indent="false"/>
    </style:style>
    <style:style style:name="TitreExo" style:family="paragraph" style:parent-style-name="TitreCours" style:next-style-name="TexteNormal" style:auto-update="true" style:class="text">
      <style:text-properties fo:font-size="2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Footnote_20_Symbol" style:display-name="Footnote Symbol" style:family="text"/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style:style style:name="Formule1" style:family="graphic" style:parent-style-name="Formula" style:auto-update="true">
      <style:graphic-properties svg:width="2.078cm" fo:min-height="1.649cm" text:anchor-type="as-char" svg:y="0cm" fo:margin-left="0cm" fo:margin-right="0cm" style:vertical-pos="from-top" fo:background-color="transparent" style:background-transparency="100%">
        <style:background-image/>
        <style:columns fo:column-count="1" fo:column-gap="0cm"/>
      </style:graphic-properties>
    </style:style>
    <text:list-style style:name="Outline">
      <text:list-level-style-number text:level="1" style:num-suffix=". " style:num-format="A"/>
      <text:list-level-style-number text:level="2" style:num-suffix="- " style:num-format="1"/>
      <text:list-level-style-number text:level="3" style:num-suffix=") " style:num-format="a"/>
      <text:list-level-style-number text:level="4" style:num-format=""/>
      <text:list-level-style-number text:level="5" style:num-format=""/>
      <text:list-level-style-number text:level="6" style:num-format=""/>
      <text:list-level-style-number text:level="7" style:num-format=""/>
      <text:list-level-style-number text:level="8" style:num-format=""/>
      <text:list-level-style-number text:level="9" style:num-format=""/>
      <text:list-level-style-number text:level="10" style:num-format=""/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MaPuce1">
      <text:list-level-style-bullet text:level="1" text:style-name="Bullet_20_Symbols" style:num-suffix="." text:bullet-char="•">
        <style:list-level-properties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0.501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1.501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2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2.501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3.001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3.502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4.001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4.502cm" text:min-label-width="0.499cm"/>
        <style:text-properties style:font-name="Star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pm3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footer>
        <text:p text:style-name="Footer">KB <text:page-number text:select-page="current">4</text:page-number> sur <text:page-count>4</text:page-count></text:p>
      </style:footer>
    </style:master-page>
    <style:master-page style:name="PageCours" style:page-layout-name="pm2">
      <style:footer>
        <text:p text:style-name="Footer">KB <text:page-number text:select-page="current">4</text:page-number> sur <text:page-count>4</text:page-count></text:p>
      </style:footer>
    </style:master-page>
    <style:master-page style:name="Endnote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creation-date>2005-10-24T16:21:02</meta:creation-date>
    <dc:creator>Bruno K.</dc:creator>
    <dc:date>2009-11-04T18:38:54</dc:date>
    <dc:language>fr-FR</dc:language>
    <meta:editing-cycles>9</meta:editing-cycles>
    <meta:editing-duration>PT34M1S</meta:editing-duration>
    <meta:template xlink:type="simple" xlink:actuate="onRequest" xlink:href="/.openoffice/user/template/Cours%20de%20Maths.stw" xlink:title="Cours de Maths" meta:date="2006-09-08T09:58:37"/>
    <meta:user-defined meta:name="Info 1"/>
    <meta:user-defined meta:name="Info 2"/>
    <meta:user-defined meta:name="Info 3"/>
    <meta:user-defined meta:name="Info 4"/>
    <meta:document-statistic meta:table-count="2" meta:image-count="0" meta:object-count="13" meta:page-count="4" meta:paragraph-count="98" meta:word-count="904" meta:character-count="4811"/>
  </office:meta>
</office:document-meta>
</file>

<file path=ObjBFFFD516/content.xml><?xml version="1.0" encoding="utf-8"?>
<!DOCTYPE math  PUBLIC '-//OpenOffice.org//DTD Modified W3C MathML 1.01//EN'  'math.dtd'>
<math:math xmlns:math="http://www.w3.org/1998/Math/MathML">
  <math:semantics>
    <math:mfrac>
      <math:mi>b</math:mi>
      <math:mi>a</math:mi>
    </math:mfrac>
    <math:annotation math:encoding="StarMath 5.0">b over a</math:annotation>
  </math:semantics>
</math:math>
</file>

<file path=ObjBFFFD517/content.xml><?xml version="1.0" encoding="utf-8"?>
<!DOCTYPE math  PUBLIC '-//OpenOffice.org//DTD Modified W3C MathML 1.01//EN'  'math.dtd'>
<math:math xmlns:math="http://www.w3.org/1998/Math/MathML">
  <math:semantics>
    <math:mrow>
      <math:mrow>
        <math:mfrac>
          <math:mi>x</math:mi>
          <math:mn>2</math:mn>
        </math:mfrac>
        <math:mo math:stretchy="false">−</math:mo>
        <math:mn>1</math:mn>
      </math:mrow>
      <math:mo math:stretchy="false">=</math:mo>
      <math:mrow>
        <math:mi>x</math:mi>
        <math:mo math:stretchy="false">+</math:mo>
        <math:mfrac>
          <math:mn>1</math:mn>
          <math:mn>3</math:mn>
        </math:mfrac>
      </math:mrow>
    </math:mrow>
    <math:annotation math:encoding="StarMath 5.0">x over 2 - 1 = x + 1 over 3</math:annotation>
  </math:semantics>
</math:math>
</file>

<file path=ObjBFFFD518/content.xml><?xml version="1.0" encoding="utf-8"?>
<!DOCTYPE math  PUBLIC '-//OpenOffice.org//DTD Modified W3C MathML 1.01//EN'  'math.dtd'>
<math:math xmlns:math="http://www.w3.org/1998/Math/MathML">
  <math:semantics>
    <math:mrow>
      <math:mrow>
        <math:mfrac>
          <math:mrow>
            <math:mn>3</math:mn>
            <math:mi>x</math:mi>
          </math:mrow>
          <math:mn>6</math:mn>
        </math:mfrac>
        <math:mo math:stretchy="false">−</math:mo>
        <math:mfrac>
          <math:mn>6</math:mn>
          <math:mn>6</math:mn>
        </math:mfrac>
      </math:mrow>
      <math:mo math:stretchy="false">=</math:mo>
      <math:mrow>
        <math:mfrac>
          <math:mrow>
            <math:mn>6</math:mn>
            <math:mi>x</math:mi>
          </math:mrow>
          <math:mn>6</math:mn>
        </math:mfrac>
        <math:mo math:stretchy="false">+</math:mo>
        <math:mfrac>
          <math:mn>2</math:mn>
          <math:mn>6</math:mn>
        </math:mfrac>
      </math:mrow>
    </math:mrow>
    <math:annotation math:encoding="StarMath 5.0">{{3}x} over 6 - 6 over 6 = {{6}x} over 6 + 2 over 6</math:annotation>
  </math:semantics>
</math:math>
</file>

<file path=ObjBFFFD519/content.xml><?xml version="1.0" encoding="utf-8"?>
<!DOCTYPE math  PUBLIC '-//OpenOffice.org//DTD Modified W3C MathML 1.01//EN'  'math.dtd'>
<math:math xmlns:math="http://www.w3.org/1998/Math/MathML">
  <math:semantics>
    <math:mfrac>
      <math:mn>8</math:mn>
      <math:mrow>
        <math:mo math:stretchy="false">−</math:mo>
        <math:mn>3</math:mn>
      </math:mrow>
    </math:mfrac>
    <math:annotation math:encoding="StarMath 5.0">8 over {-3}</math:annotation>
  </math:semantics>
</math:math>
</file>

<file path=ObjBFFFD51A/content.xml><?xml version="1.0" encoding="utf-8"?>
<!DOCTYPE math  PUBLIC '-//OpenOffice.org//DTD Modified W3C MathML 1.01//EN'  'math.dtd'>
<math:math xmlns:math="http://www.w3.org/1998/Math/MathML">
  <math:semantics>
    <math:mfrac>
      <math:mrow>
        <math:mo math:stretchy="false">−</math:mo>
        <math:mn>8</math:mn>
      </math:mrow>
      <math:mn>3</math:mn>
    </math:mfrac>
    <math:annotation math:encoding="StarMath 5.0">-8 over 3</math:annotation>
  </math:semantics>
</math:math>
</file>

<file path=ObjBFFFD51B/content.xml><?xml version="1.0" encoding="utf-8"?>
<!DOCTYPE math  PUBLIC '-//OpenOffice.org//DTD Modified W3C MathML 1.01//EN'  'math.dtd'>
<math:math xmlns:math="http://www.w3.org/1998/Math/MathML">
  <math:semantics>
    <math:mfrac>
      <math:mrow>
        <math:mo math:stretchy="false">−</math:mo>
        <math:mn>3</math:mn>
      </math:mrow>
      <math:mn>2</math:mn>
    </math:mfrac>
    <math:annotation math:encoding="StarMath 5.0">-3 over 2</math:annotation>
  </math:semantics>
</math:math>
</file>

<file path=ObjBFFFD51D/content.xml><?xml version="1.0" encoding="utf-8"?>
<!DOCTYPE math  PUBLIC '-//OpenOffice.org//DTD Modified W3C MathML 1.01//EN'  'math.dtd'>
<math:math xmlns:math="http://www.w3.org/1998/Math/MathML">
  <math:semantics>
    <math:mfrac>
      <math:mrow>
        <math:mo math:stretchy="false">−</math:mo>
        <math:mn>3</math:mn>
      </math:mrow>
      <math:mn>2</math:mn>
    </math:mfrac>
    <math:annotation math:encoding="StarMath 5.0">-3 over 2</math:annotation>
  </math:semantics>
</math:math>
</file>